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42100000500DED211AD.png" manifest:media-type="image/png"/>
  <manifest:file-entry manifest:full-path="Pictures/1000000000000BB800000697A3C9F009.jpg" manifest:media-type="image/jpe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+mn-cs" svg:font-family="+mn-cs"/>
    <style:font-face style:name="+mn-ea" svg:font-family="+mn-ea"/>
    <style:font-face style:name="+mn-lt" svg:font-family="+mn-lt"/>
    <style:font-face style:name="Calibri" svg:font-family="Calibri"/>
    <style:font-face style:name="Calibri1" svg:font-family="Calibri" style:font-family-generic="swiss" style:font-pitch="variable"/>
    <style:font-face style:name="Calibri2" svg:font-family="Calibri" style:font-family-generic="modern" style:font-pitch="fixed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background-visible="true" presentation:background-objects-visible="true" draw:fill="solid" draw:fill-color="#0b1f14" presentation:display-footer="false" presentation:display-page-number="false" presentation:display-date-time="false"/>
    </style:style>
    <style:style style:name="gr1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.029cm, 0cm, 0.029cm)" draw:image-opacity="100%" style:mirror="none" loext:decorative="false"/>
    </style:style>
    <style:style style:name="gr2" style:family="graphic" style:parent-style-name="standard">
      <style:graphic-properties draw:stroke="solid" svg:stroke-width="0.035cm" svg:stroke-color="#000000" svg:stroke-opacity="0%" draw:fill="solid" draw:fill-color="#000000" draw:opacity="55%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" style:family="graphic" style:parent-style-name="standard">
      <style:graphic-properties draw:stroke="solid" svg:stroke-width="0.035cm" svg:stroke-color="#1f6f4a" draw:fill="solid" draw:fill-color="#1f6f4a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22%" loext:shadow-blur="0.071cm" loext:decorative="false"/>
    </style:style>
    <style:style style:name="gr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8" style:family="graphic">
      <style:graphic-properties style:protect="size" loext:decorative="false"/>
    </style:style>
    <style:style style:name="gr9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10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1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" style:family="graphic" style:parent-style-name="standard">
      <style:graphic-properties draw:stroke="solid" svg:stroke-width="0.035cm" svg:stroke-color="#143a27" draw:fill="solid" draw:fill-color="#0e2a1c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13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7.147cm" fo:min-width="13.724cm" fo:padding-top="0.125cm" fo:padding-bottom="0.125cm" fo:padding-left="0.25cm" fo:padding-right="0.25cm" fo:wrap-option="wrap" loext:decorative="false"/>
      <style:paragraph-properties style:writing-mode="lr-tb"/>
    </style:style>
    <style:style style:name="gr14" style:family="graphic" style:parent-style-name="standard">
      <style:graphic-properties draw:stroke="solid" svg:stroke-width="0.035cm" svg:stroke-color="#143a27" draw:fill="solid" draw:fill-color="#102f20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15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6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7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18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19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20" style:family="graphic" style:parent-style-name="standard">
      <style:graphic-properties draw:stroke="solid" svg:stroke-width="0.035cm" svg:stroke-color="#143a27" draw:fill="solid" draw:fill-color="#0e2a1c" draw:textarea-vertical-align="top" draw:auto-grow-heigh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</style:style>
    <style:style style:name="gr21" style:family="graphic" style:parent-style-name="standard" style:list-style-name="L1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2" style:family="graphic" style:parent-style-name="standard">
      <style:graphic-properties draw:stroke="solid" svg:stroke-width="0.035cm" svg:stroke-color="#1f6f4a" draw:fill="solid" draw:fill-color="#143a27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23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4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25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26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27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8" style:family="graphic" style:parent-style-name="standard" style:list-style-name="L1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9" style:family="graphic" style:parent-style-name="standard" style:list-style-name="L3">
      <style:graphic-properties draw:stroke="solid" svg:stroke-width="0cm" svg:stroke-color="#0b1f14" svg:stroke-opacity="40%" draw:fill="solid" draw:fill-color="#1e6d49" draw:textarea-horizontal-align="justify" draw:textarea-vertical-align="middle" draw:auto-grow-height="false" draw:fit-to-size="false" style:shrink-to-fit="false" fo:min-height="0cm" fo:min-width="0cm" fo:padding-top="0.494cm" fo:padding-bottom="0cm" fo:padding-left="0cm" fo:padding-right="0.494cm" fo:wrap-option="wrap" loext:decorative="false"/>
      <style:paragraph-properties style:writing-mode="lr-tb"/>
    </style:style>
    <style:style style:name="gr30" style:family="graphic" style:parent-style-name="standard" style:list-style-name="L3">
      <style:graphic-properties draw:stroke="solid" svg:stroke-width="0cm" svg:stroke-color="#0b1f14" svg:stroke-opacity="40%" draw:fill="solid" draw:fill-color="#1a6242" draw:textarea-horizontal-align="justify" draw:textarea-vertical-align="middle" draw:auto-grow-height="false" draw:fit-to-size="false" style:shrink-to-fit="false" fo:min-height="0cm" fo:min-width="0cm" fo:padding-top="0.494cm" fo:padding-bottom="0cm" fo:padding-left="0cm" fo:padding-right="0.494cm" fo:wrap-option="wrap" loext:decorative="false"/>
      <style:paragraph-properties style:writing-mode="lr-tb"/>
    </style:style>
    <style:style style:name="gr31" style:family="graphic" style:parent-style-name="standard" style:list-style-name="L3">
      <style:graphic-properties draw:stroke="solid" svg:stroke-width="0cm" svg:stroke-color="#0b1f14" svg:stroke-opacity="40%" draw:fill="solid" draw:fill-color="#16593b" draw:textarea-horizontal-align="justify" draw:textarea-vertical-align="middle" draw:auto-grow-height="false" draw:fit-to-size="false" style:shrink-to-fit="false" fo:min-height="0cm" fo:min-width="0cm" fo:padding-top="0.494cm" fo:padding-bottom="0cm" fo:padding-left="0cm" fo:padding-right="0.494cm" fo:wrap-option="wrap" loext:decorative="false"/>
      <style:paragraph-properties style:writing-mode="lr-tb"/>
    </style:style>
    <style:style style:name="gr32" style:family="graphic" style:parent-style-name="standard" style:list-style-name="L3">
      <style:graphic-properties draw:stroke="solid" svg:stroke-width="0cm" svg:stroke-color="#0b1f14" svg:stroke-opacity="40%" draw:fill="solid" draw:fill-color="#2c8a5c" draw:textarea-horizontal-align="justify" draw:textarea-vertical-align="middle" draw:auto-grow-height="false" draw:fit-to-size="false" style:shrink-to-fit="false" fo:min-height="0cm" fo:min-width="0cm" fo:padding-top="0.494cm" fo:padding-bottom="0cm" fo:padding-left="0cm" fo:padding-right="0.494cm" fo:wrap-option="wrap" loext:decorative="false"/>
      <style:paragraph-properties style:writing-mode="lr-tb"/>
    </style:style>
    <style:style style:name="gr33" style:family="graphic" style:parent-style-name="standard" style:list-style-name="L3">
      <style:graphic-properties draw:stroke="solid" svg:stroke-width="0cm" svg:stroke-color="#0b1f14" svg:stroke-opacity="40%" draw:fill="solid" draw:fill-color="#134f35" draw:textarea-horizontal-align="justify" draw:textarea-vertical-align="middle" draw:auto-grow-height="false" draw:fit-to-size="false" style:shrink-to-fit="false" fo:min-height="0cm" fo:min-width="0cm" fo:padding-top="0.494cm" fo:padding-bottom="0cm" fo:padding-left="0cm" fo:padding-right="0.494cm" fo:wrap-option="wrap" loext:decorative="false"/>
      <style:paragraph-properties style:writing-mode="lr-tb"/>
    </style:style>
    <style:style style:name="gr34" style:family="graphic" style:parent-style-name="standard" style:list-style-name="L3">
      <style:graphic-properties draw:stroke="solid" svg:stroke-width="0cm" svg:stroke-color="#0b1f14" svg:stroke-opacity="40%" draw:fill="solid" draw:fill-color="#114730" draw:textarea-horizontal-align="justify" draw:textarea-vertical-align="middle" draw:auto-grow-height="false" draw:fit-to-size="false" style:shrink-to-fit="false" fo:min-height="0cm" fo:min-width="0cm" fo:padding-top="0.494cm" fo:padding-bottom="0cm" fo:padding-left="0cm" fo:padding-right="0.494cm" fo:wrap-option="wrap" loext:decorative="false"/>
      <style:paragraph-properties style:writing-mode="lr-tb"/>
    </style:style>
    <style:style style:name="gr35" style:family="graphic" style:parent-style-name="standard" style:list-style-name="L3">
      <style:graphic-properties draw:stroke="solid" svg:stroke-width="0cm" svg:stroke-color="#0b1f14" svg:stroke-opacity="40%" draw:fill="solid" draw:fill-color="#0f402b" draw:textarea-horizontal-align="justify" draw:textarea-vertical-align="middle" draw:auto-grow-height="false" draw:fit-to-size="false" style:shrink-to-fit="false" fo:min-height="0cm" fo:min-width="0cm" fo:padding-top="0.494cm" fo:padding-bottom="0cm" fo:padding-left="0cm" fo:padding-right="0.494cm" fo:wrap-option="wrap" loext:decorative="false"/>
      <style:paragraph-properties style:writing-mode="lr-tb"/>
    </style:style>
    <style:style style:name="gr36" style:family="graphic" style:parent-style-name="standard" style:list-style-name="L3">
      <style:graphic-properties draw:stroke="solid" svg:stroke-width="0cm" svg:stroke-color="#0b1f14" svg:stroke-opacity="40%" draw:fill="solid" draw:fill-color="#0d3927" draw:textarea-horizontal-align="justify" draw:textarea-vertical-align="middle" draw:auto-grow-height="false" draw:fit-to-size="false" style:shrink-to-fit="false" fo:min-height="0cm" fo:min-width="0cm" fo:padding-top="0.494cm" fo:padding-bottom="0cm" fo:padding-left="0cm" fo:padding-right="0.494cm" fo:wrap-option="wrap" loext:decorative="false"/>
      <style:paragraph-properties style:writing-mode="lr-tb"/>
    </style:style>
    <style:style style:name="gr37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38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1.101cm" fo:min-width="30.085cm" fo:padding-top="0.423cm" fo:padding-bottom="0cm" fo:padding-left="0.353cm" fo:padding-right="0.423cm" fo:wrap-option="wrap" loext:decorative="false"/>
      <style:paragraph-properties style:writing-mode="lr-tb"/>
    </style:style>
    <style:style style:name="gr39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.529cm" fo:min-width="5.638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40" style:family="graphic" style:parent-style-name="standard">
      <style:graphic-properties draw:stroke="solid" svg:stroke-width="0.035cm" svg:stroke-color="#143a27" draw:fill="solid" draw:fill-color="#0e2a1c" draw:textarea-vertical-align="top" draw:auto-grow-height="false" fo:min-height="12.831cm" fo:min-width="13.978cm" fo:padding-top="0.125cm" fo:padding-bottom="0.125cm" fo:padding-left="0.25cm" fo:padding-right="0.25cm" fo:wrap-option="wrap" loext:decorative="false"/>
    </style:style>
    <style:style style:name="gr41" style:family="graphic" style:parent-style-name="standard">
      <style:graphic-properties draw:stroke="solid" svg:stroke-width="0.035cm" svg:stroke-color="#143a27" draw:fill="solid" draw:fill-color="#102f20" draw:textarea-vertical-align="top" draw:auto-grow-height="false" fo:min-height="12.831cm" fo:min-width="15.121cm" fo:padding-top="0.125cm" fo:padding-bottom="0.125cm" fo:padding-left="0.25cm" fo:padding-right="0.25cm" fo:wrap-option="wrap" loext:decorative="false"/>
    </style:style>
    <style:style style:name="gr42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32.122cm" fo:padding-top="1.169cm" fo:padding-bottom="-0.355cm" fo:padding-left="0.212cm" fo:padding-right="1.524cm" fo:wrap-option="wrap" loext:decorative="false"/>
      <style:paragraph-properties style:writing-mode="lr-tb"/>
    </style:style>
    <style:style style:name="gr43" style:family="graphic" style:parent-style-name="standard">
      <style:graphic-properties draw:stroke="none" draw:fill="none" fo:min-height="12.09cm" loext:decorative="false"/>
      <style:paragraph-properties style:writing-mode="lr-tb"/>
    </style:style>
    <style:style style:name="gr44" style:family="graphic" style:parent-style-name="standard">
      <style:graphic-properties draw:stroke="none" draw:fill="none" fo:min-height="8.25cm" loext:decorative="false"/>
      <style:paragraph-properties style:writing-mode="lr-tb"/>
    </style:style>
    <style:style style:name="gr45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46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47" style:family="graphic" style:parent-style-name="standard" style:list-style-name="L3">
      <style:graphic-properties draw:stroke="solid" svg:stroke-width="0cm" svg:stroke-color="#b9e6d3" svg:stroke-opacity="55%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22%" loext:shadow-blur="0.071cm" loext:decorative="false"/>
      <style:paragraph-properties style:writing-mode="lr-tb"/>
    </style:style>
    <style:style style:name="gr48" style:family="graphic" style:parent-style-name="standard" style:list-style-name="L3">
      <style:graphic-properties draw:stroke="solid" svg:stroke-width="0cm" svg:stroke-color="#b9e6d3" svg:stroke-opacity="55%" draw:fill="solid" draw:fill-color="#1a6242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22%" loext:shadow-blur="0.071cm" loext:decorative="false"/>
      <style:paragraph-properties style:writing-mode="lr-tb"/>
    </style:style>
    <style:style style:name="gr49" style:family="graphic" style:parent-style-name="standard" style:list-style-name="L3">
      <style:graphic-properties draw:stroke="solid" svg:stroke-width="0cm" svg:stroke-color="#b9e6d3" svg:stroke-opacity="55%" draw:fill="solid" draw:fill-color="#2c8a5c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22%" loext:shadow-blur="0.071cm" loext:decorative="false"/>
      <style:paragraph-properties style:writing-mode="lr-tb"/>
    </style:style>
    <style:style style:name="gr50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1" style:family="graphic" style:parent-style-name="standard" style:list-style-name="L1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2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53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54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55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6" style:family="graphic" style:parent-style-name="standard" style:list-style-name="L1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7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8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9" style:family="graphic" style:parent-style-name="standard">
      <style:graphic-properties draw:stroke="solid" svg:stroke-width="0.035cm" svg:stroke-color="#cd7f32" draw:fill="solid" draw:fill-color="#cd7f32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6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1" style:family="graphic" style:parent-style-name="standard">
      <style:graphic-properties draw:stroke="solid" svg:stroke-width="0.035cm" svg:stroke-color="#c0c0c0" draw:fill="solid" draw:fill-color="#c0c0c0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6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3" style:family="graphic" style:parent-style-name="standard">
      <style:graphic-properties draw:stroke="solid" svg:stroke-width="0.035cm" svg:stroke-color="#ffd700" draw:fill="solid" draw:fill-color="#ffd700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6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5" style:family="graphic" style:parent-style-name="standard">
      <style:graphic-properties draw:stroke="solid" svg:stroke-width="0.035cm" svg:stroke-color="#e5e4e2" draw:fill="solid" draw:fill-color="#e5e4e2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6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7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8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69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70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71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72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4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5" style:family="graphic" style:parent-style-name="standard">
      <style:graphic-properties draw:stroke="solid" svg:stroke-width="0.035cm" svg:stroke-color="#143a27" draw:fill="solid" draw:fill-color="#0f2b1e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7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7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9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1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3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4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5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86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87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88" style:family="graphic" style:parent-style-name="standard">
      <style:graphic-properties draw:stroke="solid" svg:stroke-width="0.035cm" svg:stroke-color="#b9e6d3" svg:stroke-opacity="55%" draw:fill="solid" draw:fill-color="#134f35" draw:textarea-vertical-align="top" draw:auto-grow-heigh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</style:style>
    <style:style style:name="gr8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0" style:family="graphic" style:parent-style-name="standard">
      <style:graphic-properties draw:stroke="solid" svg:stroke-width="0.035cm" svg:stroke-color="#b9e6d3" svg:stroke-opacity="55%" draw:fill="solid" draw:fill-color="#2c8a5c" draw:textarea-vertical-align="top" draw:auto-grow-heigh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</style:style>
    <style:style style:name="gr9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2" style:family="graphic" style:parent-style-name="standard">
      <style:graphic-properties draw:stroke="solid" svg:stroke-width="0.035cm" svg:stroke-color="#b9e6d3" svg:stroke-opacity="55%" draw:fill="solid" draw:fill-color="#16593b" draw:textarea-vertical-align="top" draw:auto-grow-heigh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</style:style>
    <style:style style:name="gr9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4" style:family="graphic" style:parent-style-name="standard">
      <style:graphic-properties draw:stroke="solid" svg:stroke-width="0.035cm" svg:stroke-color="#b9e6d3" draw:fill="solid" draw:fill-color="#b9e6d3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95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6" style:family="graphic" style:parent-style-name="standard" style:list-style-name="L1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7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98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99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423cm" fo:padding-bottom="0cm" fo:padding-left="0cm" fo:padding-right="0.423cm" fo:wrap-option="wrap" loext:decorative="false"/>
      <style:paragraph-properties style:writing-mode="lr-tb"/>
    </style:style>
    <style:style style:name="gr100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101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2" style:family="graphic" style:parent-style-name="standard" style:list-style-name="L1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3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4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105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106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107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9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0" style:family="graphic" style:parent-style-name="standard" style:list-style-name="L16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1" style:family="graphic" style:parent-style-name="standard" style:list-style-name="L16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2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113" style:family="graphic" style:parent-style-name="standard" style:list-style-name="L3">
      <style:graphic-properties draw:stroke="none" svg:stroke-width="0cm" draw:fill="solid" draw:fill-color="#0b1f14" draw:opacity="90%" draw:textarea-horizontal-align="justify" draw:textarea-vertical-align="middle" draw:auto-grow-height="false" draw:fit-to-size="false" style:shrink-to-fit="false" fo:min-height="0cm" fo:min-width="0cm" fo:padding-top="0.423cm" fo:padding-bottom="0cm" fo:padding-left="0.353cm" fo:padding-right="0.423cm" fo:wrap-option="wrap" loext:decorative="false"/>
      <style:paragraph-properties style:writing-mode="lr-tb"/>
    </style:style>
    <style:style style:name="gr114" style:family="graphic" style:parent-style-name="standard" style:list-style-name="L3">
      <style:graphic-properties draw:stroke="solid" svg:stroke-width="0cm" svg:stroke-color="#1f6f4a" draw:fill="solid" draw:fill-color="#1f6f4a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18%" loext:shadow-blur="0.071cm" loext:decorative="false"/>
      <style:paragraph-properties style:writing-mode="lr-tb"/>
    </style:style>
    <style:style style:name="gr115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7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9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1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2" style:family="graphic" style:parent-style-name="standard">
      <style:graphic-properties draw:stroke="solid" svg:stroke-width="0.035cm" svg:stroke-color="#1f6f4a" draw:fill="solid" draw:fill-color="#1f6f4a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12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4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gr125" style:family="graphic" style:parent-style-name="standard">
      <style:graphic-properties draw:stroke="solid" svg:stroke-width="0.035cm" svg:stroke-color="#000000" svg:stroke-opacity="0%" draw:fill="solid" draw:fill-color="#000000" draw:opacity="45%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12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7" style:family="graphic" style:parent-style-name="standard" style:list-style-name="L1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8" style:family="graphic" style:parent-style-name="standard">
      <style:graphic-properties draw:stroke="solid" svg:stroke-width="0.035cm" svg:stroke-color="#1f6f4a" draw:fill="solid" draw:fill-color="#1f6f4a" draw:textarea-vertical-align="top" draw:auto-grow-height="false" fo:min-height="0cm" fo:min-width="0cm" fo:padding-top="0.125cm" fo:padding-bottom="0.125cm" fo:padding-left="0.25cm" fo:padding-right="0.25cm" fo:wrap-option="wrap" draw:shadow="visible" draw:shadow-offset-x="0.029cm" draw:shadow-offset-y="0.029cm" draw:shadow-color="#000000" draw:shadow-opacity="22%" loext:shadow-blur="0.071cm" loext:decorative="false"/>
    </style:style>
    <style:style style:name="gr12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30" style:family="graphic" style:parent-style-name="standard" style:list-style-name="L5">
      <style:graphic-properties draw:stroke="solid" svg:stroke-width="0cm" svg:stroke-color="#07150f" draw:fill="solid" draw:fill-color="#07150f" draw:textarea-horizontal-align="justify" draw:textarea-vertical-align="middle" draw:auto-grow-height="false" draw:fit-to-size="false" style:shrink-to-fit="false" fo:min-height="0cm" fo:min-width="0cm" fo:padding-top="1.169cm" fo:padding-bottom="-0.355cm" fo:padding-left="0.212cm" fo:padding-right="1.524cm" fo:wrap-option="wrap" loext:decorative="false"/>
      <style:paragraph-properties style:writing-mode="lr-tb"/>
    </style:style>
    <style:style style:name="pr1" style:family="presentation" style:parent-style-name="DEFAULT-notes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DEFAULT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3" style:family="paragraph">
      <loext:graphic-properties draw:fill="solid" draw:fill-color="#000000" draw:opacity="55%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P4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5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6" style:family="paragraph">
      <loext:graphic-properties draw:fill="solid" draw:fill-color="#1f6f4a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P7" style:family="paragraph"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8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9" style:family="paragraph">
      <loext:graphic-properties draw:fill="solid" draw:fill-color="#07150f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10" style:family="paragraph">
      <style:paragraph-properties fo:margin-left="0.6cm" fo:margin-right="0cm" fo:margin-top="0cm" fo:margin-bottom="0cm" fo:line-height="100%" fo:text-align="start" fo:text-indent="0cm"/>
    </style:style>
    <style:style style:name="P11" style:family="paragraph">
      <loext:graphic-properties draw:fill="none" draw:fill-color="#ffffff"/>
      <style:paragraph-properties fo:text-align="start" style:font-independent-line-spacing="true"/>
      <style:text-properties fo:font-size="18pt"/>
    </style:style>
    <style:style style:name="P12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/>
      </style:paragraph-properties>
      <style:text-properties fo:font-size="14pt" style:font-size-asian="14pt" style:font-size-complex="14pt" fo:hyphenate="false"/>
    </style:style>
    <style:style style:name="P13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P14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30pt" fo:font-weight="normal" style:font-size-asian="30pt" style:font-weight-asian="normal" style:font-size-complex="30pt" style:font-weight-complex="normal" fo:hyphenate="false"/>
    </style:style>
    <style:style style:name="P15" style:family="paragraph">
      <loext:graphic-properties draw:fill="solid" draw:fill-color="#0b1f14" draw:opacity="90%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30pt" fo:font-weight="normal" style:font-size-asian="30pt" style:font-weight-asian="normal" style:font-size-complex="30pt" style:font-weight-complex="normal" fo:hyphenate="false"/>
    </style:style>
    <style:style style:name="P16" style:family="paragraph">
      <loext:graphic-properties draw:fill="solid" draw:fill-color="#1f6f4a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17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24pt" fo:font-weight="normal" style:font-size-asian="24pt" style:font-weight-asian="normal" style:font-size-complex="24pt" style:font-weight-complex="normal" fo:hyphenate="false"/>
    </style:style>
    <style:style style:name="P18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24pt" fo:font-weight="normal" style:font-size-asian="24pt" style:font-weight-asian="normal" style:font-size-complex="24pt" style:font-weight-complex="normal" fo:hyphenate="false"/>
    </style:style>
    <style:style style:name="P19" style:family="paragraph">
      <loext:graphic-properties draw:fill="solid" draw:fill-color="#0e2a1c"/>
      <style:paragraph-properties fo:text-align="start"/>
      <style:text-properties fo:font-size="18pt"/>
    </style:style>
    <style:style style:name="P20" style:family="paragraph">
      <style:paragraph-properties fo:margin-left="0cm" fo:margin-right="0cm" fo:margin-top="0cm" fo:margin-bottom="0.159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1" style:family="paragraph">
      <loext:graphic-properties draw:fill="none"/>
      <style:paragraph-properties fo:margin-left="0cm" fo:margin-right="0cm" fo:margin-top="0cm" fo:margin-bottom="0.159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22" style:family="paragraph">
      <loext:graphic-properties draw:fill="solid" draw:fill-color="#102f20"/>
      <style:paragraph-properties fo:text-align="start"/>
      <style:text-properties fo:font-size="18pt"/>
    </style:style>
    <style:style style:name="P23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weight="normal" style:font-weight-asian="normal" style:font-weight-complex="normal" fo:hyphenate="false"/>
    </style:style>
    <style:style style:name="P24" style:family="paragraph">
      <loext:graphic-properties draw:fill="solid" draw:fill-color="#0b1f14" draw:opacity="90%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font-weight="normal" style:font-weight-asian="normal" style:font-weight-complex="normal" fo:hyphenate="false"/>
    </style:style>
    <style:style style:name="P25" style:family="paragraph">
      <style:paragraph-properties fo:margin-left="0cm" fo:margin-right="0cm" fo:margin-top="0cm" fo:margin-bottom="0.194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6" style:family="paragraph">
      <loext:graphic-properties draw:fill="none"/>
      <style:paragraph-properties fo:margin-left="0cm" fo:margin-right="0cm" fo:margin-top="0cm" fo:margin-bottom="0.194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27" style:family="paragraph">
      <loext:graphic-properties draw:fill="solid" draw:fill-color="#143a27"/>
      <style:paragraph-properties fo:text-align="start"/>
      <style:text-properties fo:font-size="18pt"/>
    </style:style>
    <style:style style:name="P28" style:family="paragraph">
      <style:paragraph-properties fo:margin-left="0cm" fo:margin-right="0cm" fo:margin-top="0cm" fo:margin-bottom="0.141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9" style:family="paragraph">
      <loext:graphic-properties draw:fill="none"/>
      <style:paragraph-properties fo:margin-left="0cm" fo:margin-right="0cm" fo:margin-top="0cm" fo:margin-bottom="0.141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30" style:family="paragraph">
      <loext:graphic-properties draw:fill="solid" draw:fill-color="#1e6d49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1" style:family="paragraph">
      <loext:graphic-properties draw:fill="solid" draw:fill-color="#1a6242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2" style:family="paragraph">
      <loext:graphic-properties draw:fill="solid" draw:fill-color="#16593b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3" style:family="paragraph">
      <loext:graphic-properties draw:fill="solid" draw:fill-color="#2c8a5c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4" style:family="paragraph">
      <loext:graphic-properties draw:fill="solid" draw:fill-color="#134f35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5" style:family="paragraph">
      <loext:graphic-properties draw:fill="solid" draw:fill-color="#114730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6" style:family="paragraph">
      <loext:graphic-properties draw:fill="solid" draw:fill-color="#0f402b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7" style:family="paragraph">
      <loext:graphic-properties draw:fill="solid" draw:fill-color="#0d3927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8" style:family="paragraph">
      <style:text-properties style:use-window-font-color="true" loext:opacity="0%"/>
    </style:style>
    <style:style style:name="P39" style:family="paragraph">
      <loext:graphic-properties draw:fill="none"/>
      <style:text-properties style:use-window-font-color="true" loext:opacity="0%"/>
    </style:style>
    <style:style style:name="P40" style:family="paragraph">
      <loext:graphic-properties draw:fill="solid" draw:fill-color="#1a6242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41" style:family="paragraph">
      <loext:graphic-properties draw:fill="solid" draw:fill-color="#2c8a5c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42" style:family="paragraph">
      <loext:graphic-properties draw:fill="solid" draw:fill-color="#cd7f32"/>
      <style:paragraph-properties fo:text-align="start"/>
      <style:text-properties fo:font-size="18pt"/>
    </style:style>
    <style:style style:name="P43" style:family="paragraph">
      <loext:graphic-properties draw:fill="solid" draw:fill-color="#c0c0c0"/>
      <style:paragraph-properties fo:text-align="start"/>
      <style:text-properties fo:font-size="18pt"/>
    </style:style>
    <style:style style:name="P44" style:family="paragraph">
      <loext:graphic-properties draw:fill="solid" draw:fill-color="#ffd700"/>
      <style:paragraph-properties fo:text-align="start"/>
      <style:text-properties fo:font-size="18pt"/>
    </style:style>
    <style:style style:name="P45" style:family="paragraph">
      <loext:graphic-properties draw:fill="solid" draw:fill-color="#e5e4e2"/>
      <style:paragraph-properties fo:text-align="start"/>
      <style:text-properties fo:font-size="18pt"/>
    </style:style>
    <style:style style:name="P46" style:family="paragraph">
      <loext:graphic-properties draw:fill="solid" draw:fill-color="#0f2b1e"/>
      <style:paragraph-properties fo:text-align="start"/>
      <style:text-properties fo:font-size="18pt"/>
    </style:style>
    <style:style style:name="P47" style:family="paragraph">
      <loext:graphic-properties draw:fill="solid" draw:fill-color="#134f35"/>
      <style:paragraph-properties fo:text-align="start"/>
      <style:text-properties fo:font-size="18pt"/>
    </style:style>
    <style:style style:name="P48" style:family="paragraph">
      <loext:graphic-properties draw:fill="solid" draw:fill-color="#2c8a5c"/>
      <style:paragraph-properties fo:text-align="start"/>
      <style:text-properties fo:font-size="18pt"/>
    </style:style>
    <style:style style:name="P49" style:family="paragraph">
      <loext:graphic-properties draw:fill="solid" draw:fill-color="#16593b"/>
      <style:paragraph-properties fo:text-align="start"/>
      <style:text-properties fo:font-size="18pt"/>
    </style:style>
    <style:style style:name="P50" style:family="paragraph">
      <loext:graphic-properties draw:fill="solid" draw:fill-color="#b9e6d3"/>
      <style:paragraph-properties fo:text-align="start"/>
      <style:text-properties fo:font-size="18pt"/>
    </style:style>
    <style:style style:name="P51" style:family="paragraph">
      <style:paragraph-properties fo:margin-left="0cm" fo:margin-right="0cm" fo:margin-top="0cm" fo:margin-bottom="0.115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52" style:family="paragraph">
      <loext:graphic-properties draw:fill="none"/>
      <style:paragraph-properties fo:margin-left="0cm" fo:margin-right="0cm" fo:margin-top="0cm" fo:margin-bottom="0.115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53" style:family="paragraph">
      <style:paragraph-properties fo:margin-left="0cm" fo:margin-right="0cm" fo:margin-top="0cm" fo:margin-bottom="0.123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54" style:family="paragraph">
      <loext:graphic-properties draw:fill="none"/>
      <style:paragraph-properties fo:margin-left="0cm" fo:margin-right="0cm" fo:margin-top="0cm" fo:margin-bottom="0.123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55" style:family="paragraph">
      <loext:graphic-properties draw:fill="solid" draw:fill-color="#1f6f4a"/>
      <style:paragraph-properties fo:text-align="start"/>
      <style:text-properties fo:font-size="18pt"/>
    </style:style>
    <style:style style:name="P56" style:family="paragraph">
      <loext:graphic-properties draw:fill="solid" draw:fill-color="#000000" draw:opacity="45%"/>
      <style:paragraph-properties fo:text-align="start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T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54pt" fo:letter-spacing="normal" fo:language="en" fo:country="US" fo:font-style="normal" style:text-underline-style="none" fo:font-weight="bold" fo:background-color="transparent" style:font-name-asian="Calibri2" style:font-size-asian="54pt" style:font-style-asian="normal" style:font-weight-asian="bold" style:font-name-complex="Calibri1" style:font-size-complex="54pt" style:font-style-complex="normal" style:font-weight-complex="bold"/>
    </style:style>
    <style:style style:name="T3" style:family="text">
      <style:text-properties fo:font-variant="normal" fo:text-transform="none" fo:color="#d3f2e6" loext:opacity="100%" style:text-outline="false" style:text-line-through-style="none" style:text-line-through-type="none" style:text-position="0% 100%" style:font-name="Calibri1" fo:font-size="20pt" fo:letter-spacing="normal" fo:language="en" fo:country="US" fo:font-style="normal" style:text-underline-style="none" fo:font-weight="normal" fo:background-color="transparent" style:font-name-asian="Calibri2" style:font-size-asian="20pt" style:font-style-asian="normal" style:font-weight-asian="normal" style:font-name-complex="Calibri1" style:font-size-complex="20pt" style:font-style-complex="normal" style:font-weight-complex="normal"/>
    </style:style>
    <style:style style:name="T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6pt" fo:letter-spacing="normal" fo:language="en" fo:country="US" fo:font-style="normal" style:text-underline-style="none" fo:font-weight="bold" fo:background-color="transparent" style:font-name-asian="Calibri2" style:font-size-asian="16pt" style:font-style-asian="normal" style:font-weight-asian="bold" style:font-name-complex="Calibri1" style:font-size-complex="16pt" style:font-style-complex="normal" style:font-weight-complex="bold"/>
    </style:style>
    <style:style style:name="T5" style:family="text">
      <style:text-properties fo:font-variant="normal" fo:text-transform="none" fo:color="#93c9b2" loext:opacity="100%" style:text-outline="false" style:text-line-through-style="none" style:text-line-through-type="none" style:text-position="0% 100%" style:font-name="Calibri1" fo:font-size="11pt" fo:letter-spacing="normal" fo:language="en" fo:country="US" fo:font-style="normal" style:text-underline-style="none" fo:font-weight="normal" fo:background-color="transparent" style:font-name-asian="Calibri2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+mn-lt" fo:font-size="12pt" fo:letter-spacing="normal" fo:language="en" fo:country="US" fo:font-style="normal" style:text-underline-style="none" fo:font-weight="normal" fo:background-color="transparent" style:font-name-asian="+mn-ea" style:font-size-asian="12pt" style:font-style-asian="normal" style:font-weight-asian="normal" style:font-name-complex="+mn-cs" style:font-size-complex="12pt" style:font-style-complex="normal" style:font-weight-complex="normal">
        <loext:char-complex-color loext:theme-type="dark1" loext:color-type="theme"/>
      </style:text-properties>
    </style:style>
    <style:style style:name="T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30pt" fo:letter-spacing="normal" fo:language="en" fo:country="US" fo:font-style="normal" style:text-underline-style="none" fo:font-weight="normal" fo:background-color="transparent" style:font-name-asian="Calibri2" style:font-size-asian="30pt" style:font-style-asian="normal" style:font-weight-asian="normal" style:font-name-complex="Calibri1" style:font-size-complex="30pt" style:font-style-complex="normal" style:font-weight-complex="normal"/>
    </style:style>
    <style:style style:name="T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4pt" fo:letter-spacing="normal" fo:language="en" fo:country="US" fo:font-style="normal" style:text-underline-style="none" fo:font-weight="bold" fo:background-color="transparent" style:font-name-asian="Calibri2" style:font-size-asian="14pt" style:font-style-asian="normal" style:font-weight-asian="bold" style:font-name-complex="Calibri1" style:font-size-complex="14pt" style:font-style-complex="normal" style:font-weight-complex="bold"/>
    </style:style>
    <style:style style:name="T1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24pt" fo:letter-spacing="normal" fo:language="en" fo:country="US" fo:font-style="normal" style:text-underline-style="none" fo:font-weight="normal" fo:background-color="transparent" style:font-name-asian="Calibri2" style:font-size-asian="24pt" style:font-style-asian="normal" style:font-weight-asian="normal" style:font-name-complex="Calibri1" style:font-size-complex="24pt" style:font-style-complex="normal" style:font-weight-complex="normal"/>
    </style:style>
    <style:style style:name="T11" style:family="text">
      <style:text-properties fo:font-variant="normal" fo:text-transform="none" fo:color="#eaf7f1" loext:opacity="100%" style:text-outline="false" style:text-line-through-style="none" style:text-line-through-type="none" style:text-position="0% 100%" style:font-name="Calibri1" fo:font-size="18pt" fo:letter-spacing="normal" fo:language="en" fo:country="US" fo:font-style="normal" style:text-underline-style="none" fo:font-weight="normal" fo:background-color="transparent" style:font-name-asian="Calibri2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T12" style:family="text">
      <style:text-properties fo:font-variant="normal" fo:text-transform="none" fo:color="#b9e6d3" loext:opacity="100%" style:text-outline="false" style:text-line-through-style="none" style:text-line-through-type="none" style:text-position="0% 100%" style:font-name="Calibri1" fo:font-size="18pt" fo:letter-spacing="normal" fo:language="en" fo:country="US" fo:font-style="normal" style:text-underline-style="none" fo:font-weight="bold" fo:background-color="transparent" style:font-name-asian="Calibri2" style:font-size-asian="18pt" style:font-style-asian="normal" style:font-weight-asian="bold" style:font-name-complex="Calibri1" style:font-size-complex="18pt" style:font-style-complex="normal" style:font-weight-complex="bold"/>
    </style:style>
    <style:style style:name="T1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n" fo:country="US" fo:font-style="normal" style:text-underline-style="none" fo:font-weight="normal" fo:background-color="transparent" style:font-name-asian="Calibri2" style:font-size-asian="18pt" style:font-style-asian="normal" style:font-weight-asian="normal" style:font-name-complex="Calibri1" style:font-size-complex="18pt" style:font-style-complex="normal" style:font-weight-complex="normal">
        <loext:char-complex-color loext:theme-type="dark1" loext:color-type="theme"/>
      </style:text-properties>
    </style:style>
    <style:style style:name="T1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20pt" fo:letter-spacing="normal" fo:language="en" fo:country="US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15" style:family="text">
      <style:text-properties fo:font-variant="normal" fo:text-transform="none" fo:color="#eaf7f1" loext:opacity="100%" style:text-outline="false" style:text-line-through-style="none" style:text-line-through-type="none" style:text-position="0% 100%" style:font-name="Calibri1" fo:font-size="22pt" fo:letter-spacing="normal" fo:language="en" fo:country="US" fo:font-style="normal" style:text-underline-style="none" fo:font-weight="normal" fo:background-color="transparent" style:font-name-asian="Calibri2" style:font-size-asian="22pt" style:font-style-asian="normal" style:font-weight-asian="normal" style:font-name-complex="Calibri1" style:font-size-complex="22pt" style:font-style-complex="normal" style:font-weight-complex="normal"/>
    </style:style>
    <style:style style:name="T16" style:family="text">
      <style:text-properties fo:font-variant="normal" fo:text-transform="none" fo:color="#eaf7f1" loext:opacity="100%" style:text-outline="false" style:text-line-through-style="none" style:text-line-through-type="none" style:text-position="0% 100%" style:font-name="Calibri1" fo:font-size="16pt" fo:letter-spacing="normal" fo:language="en" fo:country="US" fo:font-style="normal" style:text-underline-style="none" fo:font-weight="normal" fo:background-color="transparent" style:font-name-asian="Calibri2" style:font-size-asian="16pt" style:font-style-asian="normal" style:font-weight-asian="normal" style:font-name-complex="Calibri1" style:font-size-complex="16pt" style:font-style-complex="normal" style:font-weight-complex="normal"/>
    </style:style>
    <style:style style:name="T1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6pt" fo:letter-spacing="normal" fo:language="en" fo:country="US" fo:font-style="normal" style:text-underline-style="none" fo:font-weight="normal" fo:background-color="transparent" style:font-name-asian="Calibri2" style:font-size-asian="16pt" style:font-style-asian="normal" style:font-weight-asian="normal" style:font-name-complex="Calibri1" style:font-size-complex="16pt" style:font-style-complex="normal" style:font-weight-complex="normal">
        <loext:char-complex-color loext:theme-type="dark1" loext:color-type="theme"/>
      </style:text-properties>
    </style:style>
    <style:style style:name="T1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4pt" fo:letter-spacing="normal" fo:language="en" fo:country="US" fo:font-style="normal" style:text-underline-style="none" fo:font-weight="normal" fo:background-color="transparent" style:font-name-asian="Calibri2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6pt" fo:letter-spacing="normal" fo:font-style="normal" style:text-underline-style="none" fo:font-weight="bold" fo:background-color="transparent" style:font-size-asian="16pt" style:font-style-asian="normal" style:font-weight-asian="bold" style:font-size-complex="16pt" style:font-style-complex="normal" style:font-weight-complex="bold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/>
    </style:style>
    <style:style style:name="T22" style:family="text">
      <style:text-properties fo:font-variant="normal" fo:text-transform="none" fo:color="#eaf7f1" loext:opacity="100%" style:text-outline="false" style:text-line-through-style="none" style:text-line-through-type="none" style:text-position="0% 100%" style:font-name="Calibri1" fo:font-size="12pt" fo:letter-spacing="normal" fo:language="en" fo:country="US" fo:font-style="normal" style:text-underline-style="none" fo:font-weight="normal" fo:background-color="transparent" style:font-name-asian="Calibri2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T2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3pt" fo:letter-spacing="normal" fo:language="en" fo:country="US" fo:font-style="normal" style:text-underline-style="none" fo:font-weight="bold" fo:background-color="transparent" style:font-name-asian="Calibri2" style:font-size-asian="13pt" style:font-style-asian="normal" style:font-weight-asian="bold" style:font-name-complex="Calibri1" style:font-size-complex="13pt" style:font-style-complex="normal" style:font-weight-complex="bold"/>
    </style:style>
    <style:style style:name="T24" style:family="text">
      <style:text-properties fo:font-variant="normal" fo:text-transform="none" fo:color="#eaf7f1" loext:opacity="100%" style:text-outline="false" style:text-line-through-style="none" style:text-line-through-type="none" style:text-position="0% 100%" style:font-name="Calibri1" fo:font-size="13pt" fo:letter-spacing="normal" fo:language="en" fo:country="US" fo:font-style="normal" style:text-underline-style="none" fo:font-weight="normal" fo:background-color="transparent" style:font-name-asian="Calibri2" style:font-size-asian="13pt" style:font-style-asian="normal" style:font-weight-asian="normal" style:font-name-complex="Calibri1" style:font-size-complex="13pt" style:font-style-complex="normal" style:font-weight-complex="normal"/>
    </style:style>
    <style:style style:name="T25" style:family="text">
      <style:text-properties fo:font-variant="normal" fo:text-transform="none" fo:color="#b9e6d3" loext:opacity="100%" style:text-outline="false" style:text-line-through-style="none" style:text-line-through-type="none" style:text-position="0% 100%" style:font-name="Calibri1" fo:font-size="14pt" fo:letter-spacing="normal" fo:language="en" fo:country="US" fo:font-style="normal" style:text-underline-style="none" fo:font-weight="normal" fo:background-color="transparent" style:font-name-asian="Calibri2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T26" style:family="text">
      <style:text-properties fo:font-variant="normal" fo:text-transform="none" fo:color="#eaf7f1" loext:opacity="100%" style:text-outline="false" style:text-line-through-style="none" style:text-line-through-type="none" style:text-position="0% 100%" style:font-name="Calibri1" fo:font-size="14pt" fo:letter-spacing="normal" fo:language="en" fo:country="US" fo:font-style="normal" style:text-underline-style="none" fo:font-weight="normal" fo:background-color="transparent" style:font-name-asian="Calibri2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T27" style:family="text">
      <style:text-properties fo:font-variant="normal" fo:text-transform="none" fo:color="#93c9b2" loext:opacity="100%" style:text-outline="false" style:text-line-through-style="none" style:text-line-through-type="none" style:text-position="0% 100%" style:font-name="Calibri1" fo:font-size="13pt" fo:letter-spacing="normal" fo:language="en" fo:country="US" fo:font-style="normal" style:text-underline-style="none" fo:font-weight="bold" fo:background-color="transparent" style:font-name-asian="Calibri2" style:font-size-asian="13pt" style:font-style-asian="normal" style:font-weight-asian="bold" style:font-name-complex="Calibri1" style:font-size-complex="13pt" style:font-style-complex="normal" style:font-weight-complex="bold"/>
    </style:style>
    <style:style style:name="T2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8pt" fo:letter-spacing="normal" fo:language="en" fo:country="US" fo:font-style="normal" style:text-underline-style="none" fo:font-weight="bold" fo:background-color="transparent" style:font-name-asian="Calibri2" style:font-size-asian="18pt" style:font-style-asian="normal" style:font-weight-asian="bold" style:font-name-complex="Calibri1" style:font-size-complex="18pt" style:font-style-complex="normal" style:font-weight-complex="bold"/>
    </style:style>
    <style:style style:name="T2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44pt" fo:letter-spacing="normal" fo:language="en" fo:country="US" fo:font-style="normal" style:text-underline-style="none" fo:font-weight="bold" fo:background-color="transparent" style:font-name-asian="Calibri2" style:font-size-asian="44pt" style:font-style-asian="normal" style:font-weight-asian="bold" style:font-name-complex="Calibri1" style:font-size-complex="44pt" style:font-style-complex="normal" style:font-weight-complex="bold"/>
    </style:style>
    <style:style style:name="T3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22pt" fo:letter-spacing="normal" fo:language="en" fo:country="US" fo:font-style="normal" style:text-underline-style="none" fo:font-weight="bold" fo:background-color="transparent" style:font-name-asian="Calibri2" style:font-size-asian="22pt" style:font-style-asian="normal" style:font-weight-asian="bold" style:font-name-complex="Calibri1" style:font-size-complex="22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number text:level="1" style:num-format="">
        <style:list-level-properties text:min-label-width="0.6cm"/>
        <style:text-properties fo:color="#d3f2e6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number text:level="1" style:num-format="">
        <style:list-level-properties text:min-label-width="0.6cm"/>
        <style:text-properties fo:color="#93c9b2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•">
        <style:list-level-properties text:min-label-width="0.572cm"/>
        <style:text-properties fo:font-family="OpenSymbol" fo:color="#eaf7f1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9">
      <text:list-level-style-number text:level="1" style:num-format="">
        <style:list-level-properties text:min-label-width="0.6cm"/>
        <style:text-properties fo:color="#b9e6d3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0">
      <text:list-level-style-number text:level="1" style:num-format="">
        <style:list-level-properties text:min-label-width="0.6cm"/>
        <style:text-properties fo:color="#eaf7f1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1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3">
      <text:list-level-style-bullet text:level="1" text:bullet-char="•">
        <style:list-level-properties text:min-label-width="0.699cm"/>
        <style:text-properties fo:font-family="OpenSymbol" fo:color="#eaf7f1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4">
      <text:list-level-style-bullet text:level="1" text:bullet-char="•">
        <style:list-level-properties text:min-label-width="0.508cm"/>
        <style:text-properties fo:font-family="OpenSymbol" fo:color="#eaf7f1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5">
      <text:list-level-style-bullet text:level="1" text:bullet-char="•">
        <style:list-level-properties text:min-label-width="0.413cm"/>
        <style:text-properties fo:font-family="OpenSymbol" fo:color="#eaf7f1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6">
      <text:list-level-style-bullet text:level="1" text:bullet-char="•">
        <style:list-level-properties text:min-label-width="0.445cm"/>
        <style:text-properties fo:font-family="OpenSymbol" fo:color="#eaf7f1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>
        <draw:frame draw:name="Image 0" draw:style-name="gr1" draw:text-style-name="P1" draw:layer="layout" svg:width="33.857cm" svg:height="19.049cm" svg:x="0cm" svg:y="0cm">
          <draw:image xlink:href="Pictures/1000000000000BB800000697A3C9F009.jpg" xlink:type="simple" xlink:show="embed" xlink:actuate="onLoad" draw:mime-type="image/jpeg">
            <text:p/>
          </draw:image>
          <svg:desc>/mnt/data/assets/boreal.jpg</svg:desc>
        </draw:frame>
        <draw:custom-shape draw:name="Shape 0" draw:style-name="gr2" draw:text-style-name="P3" draw:layer="layout" svg:width="33.857cm" svg:height="19.049cm" svg:x="0cm" svg:y="0cm">
          <text:p text:style-name="P2"><text:span text:style-name="T1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3" draw:text-style-name="P5" draw:layer="layout" svg:width="29.209cm" svg:height="2.031cm" svg:x="2.159cm" svg:y="5.588cm">
          <text:p text:style-name="P4"><text:span text:style-name="T2">Alliance Boréal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4" draw:text-style-name="P5" draw:layer="layout" svg:width="29.971cm" svg:height="1.269cm" svg:x="2.286cm" svg:y="7.874cm">
          <text:p text:style-name="P4"><text:span text:style-name="T3">Vision • Gouvernance • Chantier &amp; interopérabilité • Appel à contributio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" draw:style-name="gr5" draw:text-style-name="P6" draw:layer="layout" svg:width="6.476cm" svg:height="1.218cm" svg:x="2.286cm" svg:y="10.287cm">
          <text:p text:style-name="P2"><text:span text:style-name="T1"/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4" draw:style-name="gr6" draw:text-style-name="P8" draw:layer="layout" svg:width="6.476cm" svg:height="0.888cm" svg:x="2.286cm" svg:y="10.465cm">
          <text:p text:style-name="P7"><text:span text:style-name="T4">20 minute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7" draw:text-style-name="P9" draw:layer="layout" svg:width="33.857cm" svg:height="0.812cm" svg:x="0cm" svg:y="18.237cm">
          <text:p text:style-name="P4"><text:span text:style-name="T5">alliance-boreale.c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1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 text:style-name="P10"><text:span text:style-name="T6">Ouverture (20–25 s)</text:span></text:p>
              <text:p text:style-name="P10"><text:span text:style-name="T6">• </text:span><text:span text:style-name="T6">Salut, moi c’est [Prénom Nom]. Je suis à la retraite depuis cinq ans.</text:span></text:p>
              <text:p text:style-name="P10"><text:span text:style-name="T6">• </text:span><text:span text:style-name="T6">J’ai essayé le jardinage… et j’ai compris que ma vraie zone de confort, c’est les TI.</text:span></text:p>
              <text:p text:style-name="P10"><text:span text:style-name="T6">• </text:span><text:span text:style-name="T6">L’Alliance Boréale, pour moi, c’est un projet de commun — qui, j’espère, me survivra.</text:span></text:p>
              <text:p text:style-name="P10"><text:span text:style-name="T6"/></text:p>
              <text:p text:style-name="P10"><text:span text:style-name="T6">Transition vers la Vision</text:span></text:p>
              <text:p text:style-name="P10"><text:span text:style-name="T6">• </text:span><text:span text:style-name="T6">Alors, avant la techno : commençons par le diagnostic. Pourquoi maintenant ? En cinq constats très simples…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2" draw:style-name="dp3" draw:master-page-name="DEFAULT">
        <draw:custom-shape draw:name="Text 0" draw:style-name="gr9" draw:text-style-name="P15" draw:layer="layout" svg:width="30.86cm" svg:height="1.523cm" svg:x="1.524cm" svg:y="0.889cm">
          <text:p text:style-name="P14"><text:span text:style-name="T8">Pourquoi maintenan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10" draw:text-style-name="P16" draw:layer="layout" svg:width="6.222cm" svg:height="0.863cm" svg:x="1.524cm" svg:y="3.277cm">
          <text:p text:style-name="P7"><text:span text:style-name="T9">VISION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3" draw:style-name="gr11" draw:text-style-name="P18" draw:layer="layout" svg:width="14.985cm" svg:height="1.015cm" svg:x="1.524cm" svg:y="4.699cm">
          <text:p text:style-name="P17"><text:span text:style-name="T10">Consta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" draw:style-name="gr12" draw:text-style-name="P19" draw:layer="layout" svg:width="15.747cm" svg:height="11.048cm" svg:x="1.524cm" svg:y="5.79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13" draw:text-style-name="P21" draw:layer="layout" svg:width="14.223cm" svg:height="7.396cm" svg:x="2.413cm" svg:y="6.604cm">
          <text:list text:style-name="L8">
            <text:list-item>
              <text:p text:style-name="P20"><text:span text:style-name="T11">Perte de maîtrise des infrastructures</text:span></text:p>
            </text:list-item>
            <text:list-item>
              <text:p text:style-name="P20"><text:span text:style-name="T11">Dépendance à des acteurs qui ne partagent pas nos valeurs</text:span></text:p>
            </text:list-item>
            <text:list-item>
              <text:p text:style-name="P20"><text:span text:style-name="T11">Complexité devenue lourde à gérer</text:span></text:p>
            </text:list-item>
            <text:list-item>
              <text:p text:style-name="P20"><text:span text:style-name="T11">Opacité : on ignore comment les services fonctionnent réellement</text:span></text:p>
            </text:list-item>
            <text:list-item>
              <text:p text:style-name="P20"><text:span text:style-name="T11">Nous ne possédons pas les clés de notre avenir numérique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14" draw:text-style-name="P22" draw:layer="layout" svg:width="14.477cm" svg:height="11.048cm" svg:x="17.907cm" svg:y="5.79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7" draw:style-name="gr15" draw:text-style-name="P5" draw:layer="layout" svg:width="13.207cm" svg:height="0.888cm" svg:x="18.669cm" svg:y="6.477cm">
          <text:p text:style-name="P4"><text:span text:style-name="T12">Implicatio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16" draw:text-style-name="P5" draw:layer="layout" svg:width="13.207cm" svg:height="8.635cm" svg:x="18.669cm" svg:y="7.493cm">
          <text:p text:style-name="P4"><text:span text:style-name="T11">On ne peut plus déléguer confiance, sécurité et souveraineté à des systèmes opaques.</text:span></text:p>
          <text:p text:style-name="P4"><text:span text:style-name="T13"/></text:p>
          <text:p text:style-name="P4"><text:span text:style-name="T11">→ </text:span><text:span text:style-name="T11">Il faut une alternative convenabl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17" draw:text-style-name="P9" draw:layer="layout" svg:width="33.857cm" svg:height="0.812cm" svg:x="0cm" svg:y="18.237cm">
          <text:p text:style-name="P4"><text:span text:style-name="T5">Vision — diagnostic partagé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2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https://alliance-boreale.ca/pourquoi-maintenant (lignes 22–39)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3" draw:style-name="dp3" draw:master-page-name="DEFAULT">
        <draw:custom-shape draw:name="Text 0" draw:style-name="gr18" draw:text-style-name="P24" draw:layer="layout" svg:width="30.86cm" svg:height="1.523cm" svg:x="1.524cm" svg:y="0.889cm">
          <text:p text:style-name="P23"><text:span text:style-name="T8">Un numérique digne de confianc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19" draw:text-style-name="P16" draw:layer="layout" svg:width="6.222cm" svg:height="0.863cm" svg:x="1.524cm" svg:y="3.277cm">
          <text:p text:style-name="P7"><text:span text:style-name="T9">VISION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20" draw:text-style-name="P19" draw:layer="layout" svg:width="30.86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21" draw:text-style-name="P26" draw:layer="layout" svg:width="14.731cm" svg:height="8.268cm" svg:x="2.921cm" svg:y="7.112cm">
          <text:list text:style-name="L13">
            <text:list-item>
              <text:p text:style-name="P25"><text:span text:style-name="T15">plus sobre</text:span></text:p>
            </text:list-item>
            <text:list-item>
              <text:p text:style-name="P25"><text:span text:style-name="T15">plus éthique</text:span></text:p>
            </text:list-item>
            <text:list-item>
              <text:p text:style-name="P25"><text:span text:style-name="T15">plus transparent</text:span></text:p>
            </text:list-item>
            <text:list-item>
              <text:p text:style-name="P25"><text:span text:style-name="T15">plus local</text:span></text:p>
            </text:list-item>
            <text:list-item>
              <text:p text:style-name="P25"><text:span text:style-name="T15">plus collaboratif</text:span></text:p>
            </text:list-item>
            <text:list-item>
              <text:p text:style-name="P25"><text:span text:style-name="T15">plus résilient</text:span></text:p>
            </text:list-item>
            <text:list-item>
              <text:p text:style-name="P25"><text:span text:style-name="T15">plus humain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22" draw:text-style-name="P27" draw:layer="layout" svg:width="13.588cm" svg:height="10.032cm" svg:x="18.034cm" svg:y="6.985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7" draw:style-name="gr23" draw:text-style-name="P5" draw:layer="layout" svg:width="12.953cm" svg:height="9.397cm" svg:x="18.669cm" svg:y="7.366cm">
          <text:p text:style-name="P4"><text:span text:style-name="T16">Donner plus de pouvoir aux entreprises québécoises </text:span></text:p>
          <text:p text:style-name="P4"><text:span text:style-name="T17"/></text:p>
          <text:p text:style-name="P4"><text:span text:style-name="T16">• </text:span><text:span text:style-name="T16">autonomie</text:span></text:p>
          <text:p text:style-name="P4"><text:span text:style-name="T16">• </text:span><text:span text:style-name="T16">services modernes</text:span></text:p>
          <text:p text:style-name="P4"><text:span text:style-name="T16">• </text:span><text:span text:style-name="T16">preuves de sécurité</text:span></text:p>
          <text:p text:style-name="P4"><text:span text:style-name="T16">• </text:span><text:span text:style-name="T16">conformité sans épuisement</text:span></text:p>
          <text:p text:style-name="P4"><text:span text:style-name="T16">• </text:span><text:span text:style-name="T16">collaboration sans dilution</text:span></text:p>
          <text:p text:style-name="P4"><text:span text:style-name="T16">• </text:span><text:span text:style-name="T16">reconstruction de la confianc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24" draw:text-style-name="P9" draw:layer="layout" svg:width="33.857cm" svg:height="0.812cm" svg:x="0cm" svg:y="18.237cm">
          <text:p text:style-name="P4"><text:span text:style-name="T5">Vision — cibl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3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https://alliance-boreale.ca/pourquoi-maintenant (lignes 40–72)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4" draw:style-name="dp3" draw:master-page-name="DEFAULT">
        <draw:custom-shape draw:name="Text 0" draw:style-name="gr25" draw:text-style-name="P24" draw:layer="layout" svg:width="30.86cm" svg:height="1.523cm" svg:x="1.524cm" svg:y="0.889cm">
          <text:p text:style-name="P23"><text:span text:style-name="T8">Les 8 couches du modèle Boréal (contrat d’architecture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26" draw:text-style-name="P16" draw:layer="layout" svg:width="6.222cm" svg:height="0.863cm" svg:x="1.524cm" svg:y="3.277cm">
          <text:p text:style-name="P7"><text:span text:style-name="T9">VISION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12" draw:text-style-name="P19" draw:layer="layout" svg:width="14.477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27" draw:text-style-name="P5" draw:layer="layout" svg:width="12.826cm" svg:height="0.888cm" svg:x="2.413cm" svg:y="5.461cm">
          <text:p text:style-name="P4"><text:span text:style-name="T12">Principe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28" draw:text-style-name="P29" draw:layer="layout" svg:width="12.953cm" svg:height="4.74cm" svg:x="2.413cm" svg:y="6.477cm">
          <text:list text:style-name="L14">
            <text:list-item>
              <text:p text:style-name="P28"><text:span text:style-name="T16">Fédération : C1–C4 (racines)</text:span></text:p>
            </text:list-item>
            <text:list-item>
              <text:p text:style-name="P28"><text:span text:style-name="T16">Pivot : C5 (membrane)</text:span></text:p>
            </text:list-item>
            <text:list-item>
              <text:p text:style-name="P28"><text:span text:style-name="T16">Tenants : C6–C8 (canopée)</text:span></text:p>
            </text:list-item>
            <text:list-item>
              <text:p text:style-name="P28"><text:span text:style-name="T16">Adjacency-only : pas de “saut” de couches</text:span></text:p>
            </text:list-item>
            <text:list-item>
              <text:p text:style-name="P28"><text:span text:style-name="T16">Portabilité : un tenant migre sans lock-in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14" draw:text-style-name="P22" draw:layer="layout" svg:width="15.62cm" svg:height="13.08cm" svg:x="16.76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7" draw:style-name="gr29" draw:text-style-name="P30" draw:layer="layout" svg:width="13.842cm" svg:height="1.177cm" svg:x="17.653cm" svg:y="5.207cm">
          <text:p text:style-name="P4"><text:span text:style-name="T18">C8 <text:s/>— <text:s/>Conscience (décision, apprentissage)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8" draw:style-name="gr30" draw:text-style-name="P31" draw:layer="layout" svg:width="13.842cm" svg:height="1.177cm" svg:x="17.653cm" svg:y="6.842cm">
          <text:p text:style-name="P4"><text:span text:style-name="T18">C7 <text:s/>— <text:s/>Produits / expériences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9" draw:style-name="gr31" draw:text-style-name="P32" draw:layer="layout" svg:width="13.842cm" svg:height="1.177cm" svg:x="17.653cm" svg:y="8.477cm">
          <text:p text:style-name="P4"><text:span text:style-name="T18">C6 <text:s/>— <text:s/>Services tenant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0" draw:style-name="gr32" draw:text-style-name="P33" draw:layer="layout" svg:width="13.842cm" svg:height="1.177cm" svg:x="17.653cm" svg:y="10.112cm">
          <text:p text:style-name="P4"><text:span text:style-name="T9">C5 <text:s/>— <text:s/>Pivot / membrane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1" draw:style-name="gr33" draw:text-style-name="P34" draw:layer="layout" svg:width="13.842cm" svg:height="1.177cm" svg:x="17.653cm" svg:y="11.748cm">
          <text:p text:style-name="P4"><text:span text:style-name="T18">C4 <text:s/>— <text:s/>Forge / métabolisme commun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2" draw:style-name="gr34" draw:text-style-name="P35" draw:layer="layout" svg:width="13.842cm" svg:height="1.177cm" svg:x="17.653cm" svg:y="13.383cm">
          <text:p text:style-name="P4"><text:span text:style-name="T18">C3 <text:s/>— <text:s/>Gouvernance / observabilité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3" draw:style-name="gr35" draw:text-style-name="P36" draw:layer="layout" svg:width="13.842cm" svg:height="1.177cm" svg:x="17.653cm" svg:y="15.018cm">
          <text:p text:style-name="P4"><text:span text:style-name="T18">C2 <text:s/>— <text:s/>Réseau / DNS / PKI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4" draw:style-name="gr36" draw:text-style-name="P37" draw:layer="layout" svg:width="13.842cm" svg:height="1.177cm" svg:x="17.653cm" svg:y="16.653cm">
          <text:p text:style-name="P4"><text:span text:style-name="T18">C1 <text:s/>— <text:s/>Physique / énergie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5" draw:style-name="gr37" draw:text-style-name="P9" draw:layer="layout" svg:width="33.857cm" svg:height="0.812cm" svg:x="0cm" svg:y="18.237cm">
          <text:p text:style-name="P4"><text:span text:style-name="T5">Vision — contrat d’architectur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4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https://alliance-boreale.ca/pourquoi-maintenant (mention du modèle à 8 couches)</text:span></text:p>
              <text:p><text:span text:style-name="T14">- Corpus interne : « Modèle Boréal à 8 couches », « Constitution des couches (C1–C8) », « Nomenclature v3 »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5" draw:style-name="dp3" draw:master-page-name="DEFAULT">
        <draw:custom-shape draw:name="Text 23" draw:style-name="gr38" draw:text-style-name="P24" draw:layer="layout" svg:width="30.86cm" svg:height="1.523cm" svg:x="1.524cm" svg:y="0.889cm">
          <text:p text:style-name="P23"><text:span text:style-name="T8">On se voit comment dans 5 an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4" draw:style-name="gr39" draw:text-style-name="P16" draw:layer="layout" svg:width="6.222cm" svg:height="0.863cm" svg:x="1.524cm" svg:y="3.277cm">
          <text:p text:style-name="P7"><text:span text:style-name="T9">VISION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1" draw:style-name="gr40" draw:text-style-name="P19" draw:layer="layout" svg:width="14.477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" draw:style-name="gr41" draw:text-style-name="P22" draw:layer="layout" svg:width="15.62cm" svg:height="13.08cm" svg:x="16.76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1" draw:style-name="gr42" draw:text-style-name="P9" draw:layer="layout" svg:width="33.857cm" svg:height="0.812cm" svg:x="0cm" svg:y="18.237cm">
          <text:p text:style-name="P4"><text:span text:style-name="T5">Vision — contrat d’architectur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3" draw:text-style-name="P39" draw:layer="layout" svg:width="13.721cm" svg:height="12.34cm" svg:x="1.779cm" svg:y="5.16cm">
          <draw:text-box>
            <text:p text:style-name="P38"><text:span text:style-name="T19">Standard de fait → Opérateurs interopérables</text:span></text:p>
            <text:p text:style-name="P38"><text:span text:style-name="T19"/></text:p>
            <text:p text:style-name="P38"><text:span text:style-name="T19">Une stack opérateur versionnée (upgrades maîtrisables)</text:span></text:p>
            <text:p text:style-name="P38"><text:span text:style-name="T19"/></text:p>
            <text:p text:style-name="P38"><text:span text:style-name="T19">Une couche pivot : identité, politiques, journalisation, exécution contrôlée</text:span></text:p>
            <text:p text:style-name="P38"><text:span text:style-name="T19"/></text:p>
            <text:p text:style-name="P38"><text:span text:style-name="T19">Des tenants portables : migrer devient une procédure, pas un projet</text:span></text:p>
            <text:p text:style-name="P38"><text:span text:style-name="T19"/></text:p>
            <text:p text:style-name="P38"><text:span text:style-name="T19">Un label basé sur preuves + audits pair-à-pair</text:span></text:p>
            <text:p text:style-name="P38"><text:span text:style-name="T19"/></text:p>
            <text:p text:style-name="P38"><text:span text:style-name="T19">Une gouvernance durable : anti-capture, décisions traçables</text:span></text:p>
          </draw:text-box>
        </draw:frame>
        <draw:frame draw:style-name="gr44" draw:text-style-name="P39" draw:layer="layout" svg:width="11cm" svg:height="8.5cm" svg:x="17.5cm" svg:y="6cm">
          <draw:text-box>
            <text:p text:style-name="P38"><text:span text:style-name="T20">Mesurable (5 indicateurs)</text:span></text:p>
            <text:p text:style-name="P38"><text:span text:style-name="T20"/></text:p>
            <text:p text:style-name="P38"><text:span text:style-name="T21">Portabilité : migration entre 2 opérateurs sans crise</text:span></text:p>
            <text:p text:style-name="P38"><text:span text:style-name="T21"/></text:p>
            <text:p text:style-name="P38"><text:span text:style-name="T21">Reproductibilité : déployer le socle depuis les artefacts</text:span></text:p>
            <text:p text:style-name="P38"><text:span text:style-name="T21"/></text:p>
            <text:p text:style-name="P38"><text:span text:style-name="T21">Auditabilité : preuves minimales + runbooks sur contrôles clés</text:span></text:p>
            <text:p text:style-name="P38"><text:span text:style-name="T21"/></text:p>
            <text:p text:style-name="P38"><text:span text:style-name="T21">Interop : tests communs (SSO, DNS, observabilité, artefacts)</text:span></text:p>
            <text:p text:style-name="P38"><text:span text:style-name="T21"/></text:p>
            <text:p text:style-name="P38"><text:span text:style-name="T21">Gouvernance : décisions/changes traçables, mandats limités</text:span></text:p>
          </draw:text-box>
        </draw:frame>
        <presentation:notes draw:style-name="dp1">
          <draw:page-thumbnail draw:name="Slide Image Placeholder 5" draw:style-name="gr8" draw:layer="layout" svg:width="15.239cm" svg:height="8.572cm" svg:x="1.905cm" svg:y="3.175cm" draw:page-number="5" presentation:class="page"/>
          <draw:frame draw:name="Notes Placeholder 1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https://alliance-boreale.ca/pourquoi-maintenant (mention du modèle à 8 couches)</text:span></text:p>
              <text:p><text:span text:style-name="T14">- Corpus interne : « Modèle Boréal à 8 couches », « Constitution des couches (C1–C8) », « Nomenclature v3 »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1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6" draw:style-name="dp3" draw:master-page-name="DEFAULT">
        <draw:custom-shape draw:name="Text 0" draw:style-name="gr45" draw:text-style-name="P24" draw:layer="layout" svg:width="30.86cm" svg:height="1.523cm" svg:x="1.524cm" svg:y="0.889cm">
          <text:p text:style-name="P23"><text:span text:style-name="T8">Comment bâtir un projet libre et durable 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46" draw:text-style-name="P16" draw:layer="layout" svg:width="6.222cm" svg:height="0.863cm" svg:x="1.524cm" svg:y="3.277cm">
          <text:p text:style-name="P7"><text:span text:style-name="T9">GOUVERNANCE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20" draw:text-style-name="P19" draw:layer="layout" svg:width="30.86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47" draw:text-style-name="P16" draw:layer="layout" svg:width="12.572cm" svg:height="2.92cm" svg:x="2.413cm" svg:y="6.223cm">
          <text:p text:style-name="P7"><text:span text:style-name="T9">Cercle Stratégique</text:span></text:p>
          <text:p text:style-name="P7"><text:span text:style-name="T9">(vision, orientations, admissions)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5" draw:style-name="gr48" draw:text-style-name="P40" draw:layer="layout" svg:width="12.572cm" svg:height="2.92cm" svg:x="2.413cm" svg:y="9.779cm">
          <text:p text:style-name="P7"><text:span text:style-name="T9">Cercle Opérationnel</text:span></text:p>
          <text:p text:style-name="P7"><text:span text:style-name="T9">(outils communs, interop, incidentologie)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6" draw:style-name="gr49" draw:text-style-name="P41" draw:layer="layout" svg:width="12.572cm" svg:height="2.92cm" svg:x="2.413cm" svg:y="13.335cm">
          <text:p text:style-name="P7"><text:span text:style-name="T9">Cercle Éthique &amp; Conformité</text:span></text:p>
          <text:p text:style-name="P7"><text:span text:style-name="T9">(label, audits, médiation)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7" draw:style-name="gr50" draw:text-style-name="P5" draw:layer="layout" svg:width="15.747cm" svg:height="1.015cm" svg:x="15.748cm" svg:y="5.842cm">
          <text:p text:style-name="P4"><text:span text:style-name="T12">Mécanique de durabilité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51" draw:text-style-name="P29" draw:layer="layout" svg:width="16.001cm" svg:height="4.035cm" svg:x="15.748cm" svg:y="7.112cm">
          <text:list text:style-name="L14">
            <text:list-item>
              <text:p text:style-name="P28"><text:span text:style-name="T16">Gouvernance sociocratique : décisions par consentement</text:span></text:p>
            </text:list-item>
            <text:list-item>
              <text:p text:style-name="P28"><text:span text:style-name="T16">Subsidiarité : la décision au plus près du problème</text:span></text:p>
            </text:list-item>
            <text:list-item>
              <text:p text:style-name="P28"><text:span text:style-name="T16">Mandats limités + rotation : pouvoir distribué et révocable</text:span></text:p>
            </text:list-item>
            <text:list-item>
              <text:p text:style-name="P28"><text:span text:style-name="T16">Traçabilité : décisions, politiques, incidents documentés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52" draw:text-style-name="P9" draw:layer="layout" svg:width="33.857cm" svg:height="0.812cm" svg:x="0cm" svg:y="18.237cm">
          <text:p text:style-name="P4"><text:span text:style-name="T5">Gouvernance — liberté + redevabilité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6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Corpus interne : « Manifeste », « Charte fondatrice », « Règlement de régie interne v3 »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7" draw:style-name="dp3" draw:master-page-name="DEFAULT">
        <draw:custom-shape draw:name="Text 0" draw:style-name="gr53" draw:text-style-name="P24" draw:layer="layout" svg:width="30.86cm" svg:height="1.523cm" svg:x="1.524cm" svg:y="0.889cm">
          <text:p text:style-name="P23"><text:span text:style-name="T8">Confiance vérifiable : label &amp; audit pair‑à‑pai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54" draw:text-style-name="P16" draw:layer="layout" svg:width="6.222cm" svg:height="0.863cm" svg:x="1.524cm" svg:y="3.277cm">
          <text:p text:style-name="P7"><text:span text:style-name="T9">GOUVERNANCE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12" draw:text-style-name="P19" draw:layer="layout" svg:width="15.62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55" draw:text-style-name="P5" draw:layer="layout" svg:width="14.096cm" svg:height="0.888cm" svg:x="2.413cm" svg:y="5.588cm">
          <text:p text:style-name="P4"><text:span text:style-name="T12">6 domaines d’évaluatio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56" draw:text-style-name="P29" draw:layer="layout" svg:width="14.223cm" svg:height="5.446cm" svg:x="2.413cm" svg:y="6.731cm">
          <text:list text:style-name="L14">
            <text:list-item>
              <text:p text:style-name="P28"><text:span text:style-name="T16">Infrastructure &amp; résilience</text:span></text:p>
            </text:list-item>
            <text:list-item>
              <text:p text:style-name="P28"><text:span text:style-name="T16">Sécurité &amp; vie privée</text:span></text:p>
            </text:list-item>
            <text:list-item>
              <text:p text:style-name="P28"><text:span text:style-name="T16">Interopérabilité &amp; standards ouverts</text:span></text:p>
            </text:list-item>
            <text:list-item>
              <text:p text:style-name="P28"><text:span text:style-name="T16">Logiciels libres &amp; éthique</text:span></text:p>
            </text:list-item>
            <text:list-item>
              <text:p text:style-name="P28"><text:span text:style-name="T16">Opérations &amp; documentation</text:span></text:p>
            </text:list-item>
            <text:list-item>
              <text:p text:style-name="P28"><text:span text:style-name="T16">Sobriété numérique &amp; durabilité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57" draw:text-style-name="P5" draw:layer="layout" svg:width="14.477cm" svg:height="1.396cm" svg:x="2.413cm" svg:y="15.621cm">
          <text:p text:style-name="P4"><text:span text:style-name="T22">Pourquoi ? Transparence utile + amélioration continue + reconnaissance entre pair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7" draw:style-name="gr14" draw:text-style-name="P22" draw:layer="layout" svg:width="14.731cm" svg:height="13.08cm" svg:x="17.653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58" draw:text-style-name="P5" draw:layer="layout" svg:width="13.334cm" svg:height="0.888cm" svg:x="18.415cm" svg:y="5.588cm">
          <text:p text:style-name="P4"><text:span text:style-name="T12">4 niveaux (progressifs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9" draw:style-name="gr12" draw:text-style-name="P19" draw:layer="layout" svg:width="13.334cm" svg:height="1.777cm" svg:x="18.415cm" svg:y="6.731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10" draw:style-name="gr59" draw:text-style-name="P42" draw:layer="layout" svg:width="1.142cm" svg:height="1.142cm" svg:x="18.745cm" svg:y="7.214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11" draw:style-name="gr60" draw:text-style-name="P5" draw:layer="layout" svg:width="11.429cm" svg:height="1.142cm" svg:x="20.066cm" svg:y="7.137cm">
          <text:p text:style-name="P4"><text:span text:style-name="T4">Bronze — Fondation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2" draw:style-name="gr12" draw:text-style-name="P19" draw:layer="layout" svg:width="13.334cm" svg:height="1.777cm" svg:x="18.415cm" svg:y="9.144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13" draw:style-name="gr61" draw:text-style-name="P43" draw:layer="layout" svg:width="1.142cm" svg:height="1.142cm" svg:x="18.745cm" svg:y="9.62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14" draw:style-name="gr62" draw:text-style-name="P5" draw:layer="layout" svg:width="11.429cm" svg:height="1.142cm" svg:x="20.066cm" svg:y="9.55cm">
          <text:p text:style-name="P4"><text:span text:style-name="T4">Argent — Maturité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5" draw:style-name="gr12" draw:text-style-name="P19" draw:layer="layout" svg:width="13.334cm" svg:height="1.777cm" svg:x="18.415cm" svg:y="11.557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16" draw:style-name="gr63" draw:text-style-name="P44" draw:layer="layout" svg:width="1.142cm" svg:height="1.142cm" svg:x="18.745cm" svg:y="12.04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17" draw:style-name="gr64" draw:text-style-name="P5" draw:layer="layout" svg:width="11.429cm" svg:height="1.142cm" svg:x="20.066cm" svg:y="11.963cm">
          <text:p text:style-name="P4"><text:span text:style-name="T4">Or — Excellenc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8" draw:style-name="gr12" draw:text-style-name="P19" draw:layer="layout" svg:width="13.334cm" svg:height="1.777cm" svg:x="18.415cm" svg:y="13.97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19" draw:style-name="gr65" draw:text-style-name="P45" draw:layer="layout" svg:width="1.142cm" svg:height="1.142cm" svg:x="18.745cm" svg:y="14.453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20" draw:style-name="gr66" draw:text-style-name="P5" draw:layer="layout" svg:width="11.429cm" svg:height="1.142cm" svg:x="20.066cm" svg:y="14.376cm">
          <text:p text:style-name="P4"><text:span text:style-name="T4">Platine — Avant‑gard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1" draw:style-name="gr67" draw:text-style-name="P5" draw:layer="layout" svg:width="13.334cm" svg:height="1.142cm" svg:x="18.415cm" svg:y="16.129cm">
          <text:p text:style-name="P4"><text:span text:style-name="T22">Audit pair‑à‑pair : preuves, traçabilité, apprentissage mutuel (pas une ISO)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2" draw:style-name="gr68" draw:text-style-name="P9" draw:layer="layout" svg:width="33.857cm" svg:height="0.812cm" svg:x="0cm" svg:y="18.237cm">
          <text:p text:style-name="P4"><text:span text:style-name="T5">Gouvernance — label de prestig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7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Corpus interne : « Cadre de Conformité et Label de Prestige » (processus, domaines, niveaux)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8" draw:style-name="dp3" draw:master-page-name="DEFAULT">
        <draw:custom-shape draw:name="Text 0" draw:style-name="gr69" draw:text-style-name="P24" draw:layer="layout" svg:width="30.86cm" svg:height="1.523cm" svg:x="1.524cm" svg:y="0.889cm">
          <text:p text:style-name="P23"><text:span text:style-name="T8">Socle Linux &amp; interopérabilité — point d’étap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70" draw:text-style-name="P16" draw:layer="layout" svg:width="6.222cm" svg:height="0.863cm" svg:x="1.524cm" svg:y="3.277cm">
          <text:p text:style-name="P7"><text:span text:style-name="T9">CHANTIER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frame draw:name="Image 0" draw:style-name="gr71" draw:text-style-name="P1" draw:layer="layout" svg:width="2.516cm" svg:height="3.047cm" svg:x="30.238cm" svg:y="4.191cm">
          <draw:image xlink:href="Pictures/100000010000042100000500DED211AD.png" xlink:type="simple" xlink:show="embed" xlink:actuate="onLoad" draw:mime-type="image/png">
            <text:p/>
          </draw:image>
          <svg:desc>/mnt/data/assets/tux.png</svg:desc>
        </draw:frame>
        <draw:custom-shape draw:name="Shape 3" draw:style-name="gr20" draw:text-style-name="P19" draw:layer="layout" svg:width="30.86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72" draw:text-style-name="P5" draw:layer="layout" svg:width="27.177cm" svg:height="0.888cm" svg:x="2.413cm" svg:y="5.461cm">
          <text:p text:style-name="P4"><text:span text:style-name="T12">Pile opérateur de référence (C1–C5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5" draw:style-name="gr14" draw:text-style-name="P22" draw:layer="layout" svg:width="29.336cm" svg:height="1.828cm" svg:x="2.413cm" svg:y="6.858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6" draw:style-name="gr73" draw:text-style-name="P5" draw:layer="layout" svg:width="8.381cm" svg:height="1.269cm" svg:x="3.048cm" svg:y="7.264cm">
          <text:p text:style-name="P4"><text:span text:style-name="T23">C1 — Compute &amp; storag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7" draw:style-name="gr74" draw:text-style-name="P5" draw:layer="layout" svg:width="19.811cm" svg:height="1.269cm" svg:x="11.43cm" svg:y="7.264cm">
          <text:p text:style-name="P4"><text:span text:style-name="T24">Proxmox VE • Ceph • TrueNA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8" draw:style-name="gr75" draw:text-style-name="P46" draw:layer="layout" svg:width="29.336cm" svg:height="1.828cm" svg:x="2.413cm" svg:y="8.941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9" draw:style-name="gr76" draw:text-style-name="P5" draw:layer="layout" svg:width="8.381cm" svg:height="1.269cm" svg:x="3.048cm" svg:y="9.347cm">
          <text:p text:style-name="P4"><text:span text:style-name="T23">C2 — Segmentation / edge / DN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77" draw:text-style-name="P5" draw:layer="layout" svg:width="19.811cm" svg:height="1.269cm" svg:x="11.43cm" svg:y="9.347cm">
          <text:p text:style-name="P4"><text:span text:style-name="T24">OPNsense • PowerDNS Authoritative • WireGuard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1" draw:style-name="gr14" draw:text-style-name="P22" draw:layer="layout" svg:width="29.336cm" svg:height="1.828cm" svg:x="2.413cm" svg:y="11.024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2" draw:style-name="gr78" draw:text-style-name="P5" draw:layer="layout" svg:width="8.381cm" svg:height="1.269cm" svg:x="3.048cm" svg:y="11.43cm">
          <text:p text:style-name="P4"><text:span text:style-name="T23">C3 — IAM &amp; observabilité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3" draw:style-name="gr79" draw:text-style-name="P5" draw:layer="layout" svg:width="19.811cm" svg:height="1.269cm" svg:x="11.43cm" svg:y="11.43cm">
          <text:p text:style-name="P4"><text:span text:style-name="T24">Keycloak • OpenLDAP • Prometheus/Alertmanager • Grafana • Loki • Icinga2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4" draw:style-name="gr75" draw:text-style-name="P46" draw:layer="layout" svg:width="29.336cm" svg:height="1.828cm" svg:x="2.413cm" svg:y="13.106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5" draw:style-name="gr80" draw:text-style-name="P5" draw:layer="layout" svg:width="8.381cm" svg:height="1.269cm" svg:x="3.048cm" svg:y="13.513cm">
          <text:p text:style-name="P4"><text:span text:style-name="T23">C4 — Forge &amp; supply chai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6" draw:style-name="gr81" draw:text-style-name="P5" draw:layer="layout" svg:width="19.811cm" svg:height="1.269cm" svg:x="11.43cm" svg:y="13.513cm">
          <text:p text:style-name="P4"><text:span text:style-name="T24">Forgejo • Harbor • Vault • OpenTofu • Ansibl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7" draw:style-name="gr14" draw:text-style-name="P22" draw:layer="layout" svg:width="29.336cm" svg:height="1.828cm" svg:x="2.413cm" svg:y="15.189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8" draw:style-name="gr82" draw:text-style-name="P5" draw:layer="layout" svg:width="8.381cm" svg:height="1.269cm" svg:x="3.048cm" svg:y="15.596cm">
          <text:p text:style-name="P4"><text:span text:style-name="T23">C5 — Pivot / membran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9" draw:style-name="gr83" draw:text-style-name="P5" draw:layer="layout" svg:width="19.811cm" svg:height="1.269cm" svg:x="11.43cm" svg:y="15.596cm">
          <text:p text:style-name="P4"><text:span text:style-name="T24">NGINX + ModSecurity • FastAPI • Unbound • runner IaC contrôlé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0" draw:style-name="gr84" draw:text-style-name="P5" draw:layer="layout" svg:width="29.336cm" svg:height="0.888cm" svg:x="2.413cm" svg:y="16.815cm">
          <text:p text:style-name="P4"><text:span text:style-name="T22">Objectif : réduire la variabilité inter‑opérateurs, augmenter l’auditabilité, et sécuriser la “membrane” C5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1" draw:style-name="gr85" draw:text-style-name="P9" draw:layer="layout" svg:width="33.857cm" svg:height="0.812cm" svg:x="0cm" svg:y="18.237cm">
          <text:p text:style-name="P4"><text:span text:style-name="T5">Chantier — socle Linux &amp; interop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8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https://commons.wikimedia.org/wiki/File:Linux_mascot_tux.png (Tux image)</text:span></text:p>
              <text:p><text:span text:style-name="T14">- Corpus interne : « ADR-OPS-STACK-001 — Pile opérateur de référence (C1–C5) »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9" draw:style-name="dp3" draw:master-page-name="DEFAULT">
        <draw:custom-shape draw:name="Text 0" draw:style-name="gr86" draw:text-style-name="P24" draw:layer="layout" svg:width="30.86cm" svg:height="1.523cm" svg:x="1.524cm" svg:y="0.889cm">
          <text:p text:style-name="P23"><text:span text:style-name="T8">Interopérabilité &amp; portabilité : “tenants sans lock‑in”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87" draw:text-style-name="P16" draw:layer="layout" svg:width="6.222cm" svg:height="0.863cm" svg:x="1.524cm" svg:y="3.277cm">
          <text:p text:style-name="P7"><text:span text:style-name="T9">CHANTIER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12" draw:text-style-name="P19" draw:layer="layout" svg:width="30.86cm" svg:height="5.587cm" svg:x="1.524cm" svg:y="4.826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4" draw:style-name="gr88" draw:text-style-name="P47" draw:layer="layout" svg:width="7.492cm" svg:height="3.555cm" svg:x="2.413cm" svg:y="5.842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5" draw:style-name="gr89" draw:text-style-name="P8" draw:layer="layout" svg:width="7.492cm" svg:height="2.793cm" svg:x="2.413cm" svg:y="6.248cm">
          <text:p text:style-name="P7"><text:span text:style-name="T9">C4</text:span></text:p>
          <text:p text:style-name="P7"><text:span text:style-name="T9">Forge</text:span></text:p>
          <text:p text:style-name="P7"><text:span text:style-name="T9">(ADN, artefacts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90" draw:text-style-name="P48" draw:layer="layout" svg:width="7.492cm" svg:height="3.555cm" svg:x="13.081cm" svg:y="5.842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7" draw:style-name="gr91" draw:text-style-name="P8" draw:layer="layout" svg:width="7.492cm" svg:height="2.793cm" svg:x="13.081cm" svg:y="6.248cm">
          <text:p text:style-name="P7"><text:span text:style-name="T9">C5</text:span></text:p>
          <text:p text:style-name="P7"><text:span text:style-name="T9">Pivot</text:span></text:p>
          <text:p text:style-name="P7"><text:span text:style-name="T9">(membrane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8" draw:style-name="gr92" draw:text-style-name="P49" draw:layer="layout" svg:width="7.492cm" svg:height="3.555cm" svg:x="23.749cm" svg:y="5.842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9" draw:style-name="gr93" draw:text-style-name="P8" draw:layer="layout" svg:width="7.492cm" svg:height="2.793cm" svg:x="23.749cm" svg:y="6.248cm">
          <text:p text:style-name="P7"><text:span text:style-name="T9">C6–C8</text:span></text:p>
          <text:p text:style-name="P7"><text:span text:style-name="T9">Tenant</text:span></text:p>
          <text:p text:style-name="P7"><text:span text:style-name="T9">(services/données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0" draw:style-name="gr94" draw:text-style-name="P50" draw:layer="layout" svg:width="1.777cm" svg:height="0.888cm" svg:x="10.795cm" svg:y="7.214cm">
          <text:p/>
          <draw:enhanced-geometry draw:mirror-horizontal="false" draw:mirror-vertical="false" draw:text-areas="0 ?f8 ?f12 ?f9" svg:viewBox="0 0 0 0" draw:type="ooxml-rightArrow" draw:modifiers="50000 50000" draw:enhanced-path="M 0 ?f8 L ?f5 ?f8 ?f5 0 ?f14 ?f7 ?f5 ?f13 ?f5 ?f9 0 ?f9 Z N">
            <draw:equation draw:name="f0" draw:formula="min(logwidth,logheight)"/>
            <draw:equation draw:name="f1" draw:formula="100000*logwidth/?f0 "/>
            <draw:equation draw:name="f2" draw:formula="if(0-$0 ,0,if(100000-$0 ,$0 ,100000))"/>
            <draw:equation draw:name="f3" draw:formula="if(0-$1 ,0,if(?f1 -$1 ,$1 ,?f1 ))"/>
            <draw:equation draw:name="f4" draw:formula="?f0 *?f3 /100000"/>
            <draw:equation draw:name="f5" draw:formula="logwidth+0-?f4 "/>
            <draw:equation draw:name="f6" draw:formula="logheight*?f2 /200000"/>
            <draw:equation draw:name="f7" draw:formula="logheight/2"/>
            <draw:equation draw:name="f8" draw:formula="?f7 +0-?f6 "/>
            <draw:equation draw:name="f9" draw:formula="?f7 +?f6 -0"/>
            <draw:equation draw:name="f10" draw:formula="logheight/2"/>
            <draw:equation draw:name="f11" draw:formula="?f8 *?f4 /?f10 "/>
            <draw:equation draw:name="f12" draw:formula="?f5 +?f11 -0"/>
            <draw:equation draw:name="f13" draw:formula="logheight"/>
            <draw:equation draw:name="f14" draw:formula="logwidth"/>
            <draw:handle draw:handle-position="0 ?f8" draw:handle-range-y-maximum="100000" draw:handle-range-y-minimum="0"/>
            <draw:handle draw:handle-position="?f5 0" draw:handle-range-x-maximum="?f1" draw:handle-range-x-minimum="0"/>
          </draw:enhanced-geometry>
        </draw:custom-shape>
        <draw:custom-shape draw:name="Shape 11" draw:style-name="gr94" draw:text-style-name="P50" draw:layer="layout" svg:width="1.777cm" svg:height="0.888cm" svg:x="21.463cm" svg:y="7.214cm">
          <text:p/>
          <draw:enhanced-geometry draw:mirror-horizontal="false" draw:mirror-vertical="false" draw:text-areas="0 ?f8 ?f12 ?f9" svg:viewBox="0 0 0 0" draw:type="ooxml-rightArrow" draw:modifiers="50000 50000" draw:enhanced-path="M 0 ?f8 L ?f5 ?f8 ?f5 0 ?f14 ?f7 ?f5 ?f13 ?f5 ?f9 0 ?f9 Z N">
            <draw:equation draw:name="f0" draw:formula="min(logwidth,logheight)"/>
            <draw:equation draw:name="f1" draw:formula="100000*logwidth/?f0 "/>
            <draw:equation draw:name="f2" draw:formula="if(0-$0 ,0,if(100000-$0 ,$0 ,100000))"/>
            <draw:equation draw:name="f3" draw:formula="if(0-$1 ,0,if(?f1 -$1 ,$1 ,?f1 ))"/>
            <draw:equation draw:name="f4" draw:formula="?f0 *?f3 /100000"/>
            <draw:equation draw:name="f5" draw:formula="logwidth+0-?f4 "/>
            <draw:equation draw:name="f6" draw:formula="logheight*?f2 /200000"/>
            <draw:equation draw:name="f7" draw:formula="logheight/2"/>
            <draw:equation draw:name="f8" draw:formula="?f7 +0-?f6 "/>
            <draw:equation draw:name="f9" draw:formula="?f7 +?f6 -0"/>
            <draw:equation draw:name="f10" draw:formula="logheight/2"/>
            <draw:equation draw:name="f11" draw:formula="?f8 *?f4 /?f10 "/>
            <draw:equation draw:name="f12" draw:formula="?f5 +?f11 -0"/>
            <draw:equation draw:name="f13" draw:formula="logheight"/>
            <draw:equation draw:name="f14" draw:formula="logwidth"/>
            <draw:handle draw:handle-position="0 ?f8" draw:handle-range-y-maximum="100000" draw:handle-range-y-minimum="0"/>
            <draw:handle draw:handle-position="?f5 0" draw:handle-range-x-maximum="?f1" draw:handle-range-x-minimum="0"/>
          </draw:enhanced-geometry>
        </draw:custom-shape>
        <draw:custom-shape draw:name="Shape 12" draw:style-name="gr14" draw:text-style-name="P22" draw:layer="layout" svg:width="30.86cm" svg:height="7.111cm" svg:x="1.524cm" svg:y="10.79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3" draw:style-name="gr95" draw:text-style-name="P5" draw:layer="layout" svg:width="29.209cm" svg:height="0.888cm" svg:x="2.413cm" svg:y="11.125cm">
          <text:p text:style-name="P4"><text:span text:style-name="T12">Garanties minimales (portabilité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4" draw:style-name="gr96" draw:text-style-name="P52" draw:layer="layout" svg:width="29.463cm" svg:height="3.947cm" svg:x="2.413cm" svg:y="12.141cm">
          <text:list text:style-name="L15">
            <text:list-item>
              <text:p text:style-name="P51"><text:span text:style-name="T24">Descripteur de tenant versionné (YAML) : identités, DNS, inventaire, secrets référencés</text:span></text:p>
            </text:list-item>
            <text:list-item>
              <text:p text:style-name="P51"><text:span text:style-name="T24">Exports de données testables + standards ouverts (interop)</text:span></text:p>
            </text:list-item>
            <text:list-item>
              <text:p text:style-name="P51"><text:span text:style-name="T24">IaC &amp; pipelines reproductibles (déploiement/migration/rejeu)</text:span></text:p>
            </text:list-item>
            <text:list-item>
              <text:p text:style-name="P51"><text:span text:style-name="T24">Identité &amp; DNS fédérés (SSO OpenID/SAML, délégation DNS)</text:span></text:p>
            </text:list-item>
            <text:list-item>
              <text:p text:style-name="P51"><text:span text:style-name="T24">Observabilité scindée : infra chez le fédéré, applicatif côté tenant (exportable)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5" draw:style-name="gr97" draw:text-style-name="P9" draw:layer="layout" svg:width="33.857cm" svg:height="0.812cm" svg:x="0cm" svg:y="18.237cm">
          <text:p text:style-name="P4"><text:span text:style-name="T5">Chantier — interopérabilité &amp; portabilité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9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Corpus interne : « Cadre de Conformité et Label de Prestige » (portabilité), « Nomenclature v3 », « Constitution des couches (C1–C8) »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10" draw:style-name="dp3" draw:master-page-name="DEFAULT">
        <draw:custom-shape draw:name="Text 0" draw:style-name="gr98" draw:text-style-name="P24" draw:layer="layout" svg:width="30.86cm" svg:height="1.523cm" svg:x="1.524cm" svg:y="0.889cm">
          <text:p text:style-name="P23"><text:span text:style-name="T8">Invariants : ce qu’on protège (et ce qu’on vérifie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99" draw:text-style-name="P5" draw:layer="layout" svg:width="30.86cm" svg:height="0.71cm" svg:x="1.524cm" svg:y="2.464cm">
          <text:p text:style-name="P4"><text:span text:style-name="T2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100" draw:text-style-name="P16" draw:layer="layout" svg:width="6.222cm" svg:height="0.863cm" svg:x="1.524cm" svg:y="3.277cm">
          <text:p text:style-name="P7"><text:span text:style-name="T9">CHANTIER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20" draw:text-style-name="P19" draw:layer="layout" svg:width="30.86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101" draw:text-style-name="P5" draw:layer="layout" svg:width="29.209cm" svg:height="0.888cm" svg:x="2.413cm" svg:y="5.588cm">
          <text:p text:style-name="P4"><text:span text:style-name="T12">Checklist d’architecture (audit-ready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102" draw:text-style-name="P29" draw:layer="layout" svg:width="29.463cm" svg:height="4.74cm" svg:x="2.413cm" svg:y="6.731cm">
          <text:list text:style-name="L14">
            <text:list-item>
              <text:p text:style-name="P28"><text:span text:style-name="T16">Membrane C5 = point d’entrée unique (pas de bypass C2–C4)</text:span></text:p>
            </text:list-item>
            <text:list-item>
              <text:p text:style-name="P28"><text:span text:style-name="T16">Cloisonnement “adjacent-only” (default deny)</text:span></text:p>
            </text:list-item>
            <text:list-item>
              <text:p text:style-name="P28"><text:span text:style-name="T16">Séparation : C4 = plan de vérité (IaC/versioning) ; C5 = plan d’exécution (runner contrôlé)</text:span></text:p>
            </text:list-item>
            <text:list-item>
              <text:p text:style-name="P28"><text:span text:style-name="T16">Traçabilité : PR + ΔLog pour les changements</text:span></text:p>
            </text:list-item>
            <text:list-item>
              <text:p text:style-name="P28"><text:span text:style-name="T16">SSO fédéré devant les portails (Grafana/Icinga) via C5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22" draw:text-style-name="P27" draw:layer="layout" svg:width="29.971cm" svg:height="1.98cm" svg:x="2.413cm" svg:y="15.545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7" draw:style-name="gr103" draw:text-style-name="P5" draw:layer="layout" svg:width="28.701cm" svg:height="1.269cm" svg:x="3.048cm" svg:y="15.9cm">
          <text:p text:style-name="P4"><text:span text:style-name="T26">Focus court terme : tests de non-bypass + collecte de preuves uniformes (monitoring, logs, exports) + runbook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104" draw:text-style-name="P9" draw:layer="layout" svg:width="33.857cm" svg:height="0.812cm" svg:x="0cm" svg:y="18.237cm">
          <text:p text:style-name="P4"><text:span text:style-name="T5">Chantier — invariant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10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Corpus interne : « ADR-OPS-STACK-001 » (membrane, adjacent-only, plan de vérité vs exécution, PR+ΔLog)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11" draw:style-name="dp3" draw:master-page-name="DEFAULT">
        <draw:custom-shape draw:name="Text 0" draw:style-name="gr105" draw:text-style-name="P24" draw:layer="layout" svg:width="30.86cm" svg:height="1.523cm" svg:x="1.524cm" svg:y="0.889cm">
          <text:p text:style-name="P23"><text:span text:style-name="T8">De quelles expertises avons-nous besoin 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106" draw:text-style-name="P16" draw:layer="layout" svg:width="6.222cm" svg:height="0.863cm" svg:x="1.524cm" svg:y="3.277cm">
          <text:p text:style-name="P7"><text:span text:style-name="T9">APPEL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20" draw:text-style-name="P19" draw:layer="layout" svg:width="30.86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107" draw:text-style-name="P5" draw:layer="layout" svg:width="29.209cm" svg:height="0.888cm" svg:x="2.413cm" svg:y="5.588cm">
          <text:p text:style-name="P4"><text:span text:style-name="T12">Priorités (12–16 semaines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5" draw:style-name="gr14" draw:text-style-name="P22" draw:layer="layout" svg:width="14.858cm" svg:height="10.286cm" svg:x="2.413cm" svg:y="6.985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6" draw:style-name="gr14" draw:text-style-name="P22" draw:layer="layout" svg:width="14.731cm" svg:height="10.286cm" svg:x="17.653cm" svg:y="6.985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7" draw:style-name="gr108" draw:text-style-name="P8" draw:layer="layout" svg:width="14.858cm" svg:height="0.888cm" svg:x="2.413cm" svg:y="7.112cm">
          <text:p text:style-name="P7"><text:span text:style-name="T27">C1–C3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109" draw:text-style-name="P8" draw:layer="layout" svg:width="14.731cm" svg:height="0.888cm" svg:x="17.653cm" svg:y="7.112cm">
          <text:p text:style-name="P7"><text:span text:style-name="T27">C3–C5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110" draw:text-style-name="P54" draw:layer="layout" svg:width="13.461cm" svg:height="3.594cm" svg:x="3.048cm" svg:y="8.255cm">
          <text:list text:style-name="L16">
            <text:list-item>
              <text:p text:style-name="P53"><text:span text:style-name="T26">Infra Linux (Proxmox/Ceph/backup) — SRE</text:span></text:p>
            </text:list-item>
            <text:list-item>
              <text:p text:style-name="P53"><text:span text:style-name="T26">Réseau fédéré &amp; DNS (PowerDNS, délégation, DNSSEC)</text:span></text:p>
            </text:list-item>
            <text:list-item>
              <text:p text:style-name="P53"><text:span text:style-name="T26">Sécurité (WAF, hardening, vulnérabilités, Loi 25/RGPD)</text:span></text:p>
            </text:list-item>
            <text:list-item>
              <text:p text:style-name="P53"><text:span text:style-name="T26">Observabilité (Prometheus, Grafana, Loki, alerting)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111" draw:text-style-name="P54" draw:layer="layout" svg:width="13.08cm" svg:height="3.594cm" svg:x="18.288cm" svg:y="8.255cm">
          <text:list text:style-name="L16">
            <text:list-item>
              <text:p text:style-name="P53"><text:span text:style-name="T26">IAM/SSO (Keycloak, OIDC/SAML, RBAC)</text:span></text:p>
            </text:list-item>
            <text:list-item>
              <text:p text:style-name="P53"><text:span text:style-name="T26">Forge &amp; supply chain (Forgejo, Harbor, SBOM, signatures)</text:span></text:p>
            </text:list-item>
            <text:list-item>
              <text:p text:style-name="P53"><text:span text:style-name="T26">IaC &amp; exécution contrôlée (OpenTofu/Ansible, runners)</text:span></text:p>
            </text:list-item>
            <text:list-item>
              <text:p text:style-name="P53"><text:span text:style-name="T26">Documentation &amp; formation (runbooks, onboarding)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1" draw:style-name="gr112" draw:text-style-name="P9" draw:layer="layout" svg:width="33.857cm" svg:height="0.812cm" svg:x="0cm" svg:y="18.237cm">
          <text:p text:style-name="P4"><text:span text:style-name="T5">Appel — expertises (tech + gouvernance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11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Corpus interne : « Ton rôle / 13 domaines d’expertise », « ADR-OPS-STACK-001 », « Cadre de Conformité »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12" draw:style-name="dp3" draw:master-page-name="DEFAULT">
        <draw:custom-shape draw:name="Text 0" draw:style-name="gr113" draw:text-style-name="P24" draw:layer="layout" svg:width="30.86cm" svg:height="1.523cm" svg:x="1.524cm" svg:y="0.889cm">
          <text:p text:style-name="P23"><text:span text:style-name="T8">Contribuer : un chemin simple (et traçable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114" draw:text-style-name="P16" draw:layer="layout" svg:width="6.222cm" svg:height="0.863cm" svg:x="1.524cm" svg:y="3.277cm">
          <text:p text:style-name="P7"><text:span text:style-name="T9">APPEL</text:span></text:p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20" draw:text-style-name="P19" draw:layer="layout" svg:width="30.86cm" svg:height="13.08cm" svg:x="1.524cm" svg:y="4.8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115" draw:text-style-name="P5" draw:layer="layout" svg:width="29.209cm" svg:height="0.888cm" svg:x="2.413cm" svg:y="5.588cm">
          <text:p text:style-name="P4"><text:span text:style-name="T12">3 manières d’aider (dès maintenant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5" draw:style-name="gr14" draw:text-style-name="P22" draw:layer="layout" svg:width="29.971cm" svg:height="2.666cm" svg:x="2.413cm" svg:y="6.731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6" draw:style-name="gr116" draw:text-style-name="P5" draw:layer="layout" svg:width="28.447cm" svg:height="0.812cm" svg:x="3.175cm" svg:y="7.036cm">
          <text:p text:style-name="P4"><text:span text:style-name="T28">1) Stabiliser le socl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7" draw:style-name="gr117" draw:text-style-name="P5" draw:layer="layout" svg:width="28.447cm" svg:height="1.32cm" svg:x="3.175cm" svg:y="7.899cm">
          <text:p text:style-name="P4"><text:span text:style-name="T24">Runbooks, hardening, tests de restauration, monitoring, preuve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8" draw:style-name="gr14" draw:text-style-name="P22" draw:layer="layout" svg:width="29.971cm" svg:height="2.666cm" svg:x="2.413cm" svg:y="9.652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9" draw:style-name="gr118" draw:text-style-name="P5" draw:layer="layout" svg:width="28.447cm" svg:height="0.812cm" svg:x="3.175cm" svg:y="9.957cm">
          <text:p text:style-name="P4"><text:span text:style-name="T28">2) Prouver l’interop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119" draw:text-style-name="P5" draw:layer="layout" svg:width="28.447cm" svg:height="1.32cm" svg:x="3.175cm" svg:y="10.82cm">
          <text:p text:style-name="P4"><text:span text:style-name="T24">Tests SSO/DNS, export de données, scénarios de migration tenant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1" draw:style-name="gr14" draw:text-style-name="P22" draw:layer="layout" svg:width="29.971cm" svg:height="2.666cm" svg:x="2.413cm" svg:y="12.573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2" draw:style-name="gr120" draw:text-style-name="P5" draw:layer="layout" svg:width="28.447cm" svg:height="0.812cm" svg:x="3.175cm" svg:y="12.878cm">
          <text:p text:style-name="P4"><text:span text:style-name="T28">3) Documenter pour transmettr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3" draw:style-name="gr121" draw:text-style-name="P5" draw:layer="layout" svg:width="28.447cm" svg:height="1.32cm" svg:x="3.175cm" svg:y="13.741cm">
          <text:p text:style-name="P4"><text:span text:style-name="T24">Guides d’onboarding, checklists, modèles YAML, ΔLog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4" draw:style-name="gr122" draw:text-style-name="P55" draw:layer="layout" svg:width="29.971cm" svg:height="1.269cm" svg:x="2.413cm" svg:y="15.875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5" draw:style-name="gr123" draw:text-style-name="P8" draw:layer="layout" svg:width="29.971cm" svg:height="0.888cm" svg:x="2.413cm" svg:y="16.053cm">
          <text:p text:style-name="P7"><text:span text:style-name="T9">Règle : toute contribution = PR + ΔLog + preuve minimale (audit-ready)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6" draw:style-name="gr124" draw:text-style-name="P9" draw:layer="layout" svg:width="33.857cm" svg:height="0.812cm" svg:x="0cm" svg:y="18.237cm">
          <text:p text:style-name="P4"><text:span text:style-name="T5">Appel — contribue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12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Corpus interne : « ADR-OPS-STACK-001 » (PR + ΔLog), « Constitution des couches » (traçabilité), « Nomenclature v3 » (YAML)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draw:page draw:name="page13" draw:style-name="dp1" draw:master-page-name="DEFAULT">
        <draw:frame draw:name="Image 0" draw:style-name="gr1" draw:text-style-name="P1" draw:layer="layout" svg:width="33.857cm" svg:height="19.049cm" svg:x="0cm" svg:y="0cm">
          <draw:image xlink:href="Pictures/1000000000000BB800000697A3C9F009.jpg" xlink:type="simple" xlink:show="embed" xlink:actuate="onLoad" draw:mime-type="image/jpeg">
            <text:p/>
          </draw:image>
          <svg:desc>/mnt/data/assets/boreal.jpg</svg:desc>
        </draw:frame>
        <draw:custom-shape draw:name="Shape 0" draw:style-name="gr125" draw:text-style-name="P56" draw:layer="layout" svg:width="33.857cm" svg:height="19.04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126" draw:text-style-name="P5" draw:layer="layout" svg:width="29.463cm" svg:height="1.523cm" svg:x="2.286cm" svg:y="3.429cm">
          <text:p text:style-name="P4"><text:span text:style-name="T29">En résumé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127" draw:text-style-name="P26" draw:layer="layout" svg:width="29.209cm" svg:height="5.358cm" svg:x="2.54cm" svg:y="5.969cm">
          <text:list text:style-name="L13">
            <text:list-item>
              <text:p text:style-name="P25"><text:span text:style-name="T15">Vision : un numérique sobre, éthique, transparent, local et résilient</text:span></text:p>
            </text:list-item>
            <text:list-item>
              <text:p text:style-name="P25"><text:span text:style-name="T15">Gouvernance : liberté + redevabilité (consentement, traçabilité)</text:span></text:p>
            </text:list-item>
            <text:list-item>
              <text:p text:style-name="P25"><text:span text:style-name="T15">Chantier : socle Linux (C1–C5) + interop + portabilité tenant</text:span></text:p>
            </text:list-item>
            <text:list-item>
              <text:p text:style-name="P25"><text:span text:style-name="T15">Appel : renforcer l’équipe sur les briques critiques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" draw:style-name="gr128" draw:text-style-name="P55" draw:layer="layout" svg:width="9.143cm" svg:height="1.777cm" svg:x="2.286cm" svg:y="15.748cm">
          <text:p/>
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4" draw:style-name="gr129" draw:text-style-name="P8" draw:layer="layout" svg:width="9.143cm" svg:height="1.142cm" svg:x="2.286cm" svg:y="16.078cm">
          <text:p text:style-name="P7"><text:span text:style-name="T30">Question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130" draw:text-style-name="P9" draw:layer="layout" svg:width="33.857cm" svg:height="0.812cm" svg:x="0cm" svg:y="18.237cm">
          <text:p text:style-name="P4"><text:span text:style-name="T5">Merci — alliance-boreale.c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13" presentation:class="page"/>
          <draw:frame draw:name="Notes Placeholder 2" presentation:style-name="pr1" draw:text-style-name="P11" draw:layer="layout" svg:width="15.239cm" svg:height="10cm" svg:x="1.905cm" svg:y="12.224cm" presentation:class="notes" presentation:user-transformed="true">
            <draw:text-box>
              <text:p><text:span text:style-name="T14"/></text:p>
              <text:p><text:span text:style-name="T14">[Sources]</text:span></text:p>
              <text:p><text:span text:style-name="T14">- https://unsplash.com/s/photos/boreal-forest (background image listing)</text:span></text:p>
              <text:p><text:span text:style-name="T14">[/Sources]</text:span></text:p>
              <text:p text:style-name="P10"><text:span text:style-name="T14"><text:s text:c="2"/></text:span></text:p>
            </draw:text-box>
          </draw:frame>
          <draw:frame draw:name="Slide Number Placeholder 3" presentation:style-name="pr2" draw:text-style-name="P13" draw:layer="layout" svg:width="8.254cm" svg:height="1.273cm" svg:x="10.791cm" svg:y="24.126cm" presentation:class="page-number" presentation:user-transformed="true">
            <draw:text-box>
              <text:p text:style-name="P12"><text:span text:style-name="T7"><text:page-number>&lt;number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+mn-cs" svg:font-family="+mn-cs"/>
    <style:font-face style:name="+mn-ea" svg:font-family="+mn-ea"/>
    <style:font-face style:name="+mn-lt" svg:font-family="+mn-lt"/>
    <style:font-face style:name="Calibri" svg:font-family="Calibri"/>
    <style:font-face style:name="Calibri1" svg:font-family="Calibri" style:font-family-generic="swiss" style:font-pitch="variable"/>
    <style:font-face style:name="Calibri2" svg:font-family="Calibri" style:font-family-generic="modern" style:font-pitch="fixed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Noto Sans1" style:font-family-complex="'Noto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solid" draw:fill-color="#ffffff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 style:writing-mode="lr-tb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32pt" fo:letter-spacing="normal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DEFAULT-outline2" style:family="presentation" style:parent-style-name="DEFAU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 fo:hyphenate="false">
        <loext:char-complex-color loext:theme-type="dark1" loext:color-type="theme"/>
      </style:text-properties>
    </style:style>
    <style:style style:name="DEFAULT-outline3" style:family="presentation" style:parent-style-name="DEFAU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DEFAULT-outline4" style:family="presentation" style:parent-style-name="DEFAU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 style:writing-mode="lr-tb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Noto Sans1" style:font-family-complex="'Noto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33.867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presentation:style-name="DEFAULT-title" draw:layer="backgroundobjects" svg:width="30.479cm" svg:height="3.18cm" svg:x="1.693cm" svg:y="0.76cm" presentation:class="title" presentation:placeholder="true">
        <draw:text-box/>
      </draw:frame>
      <draw:frame presentation:style-name="DEFAULT-outline1" draw:layer="backgroundobjects" svg:width="30.479cm" svg:height="11.048cm" svg:x="1.693cm" svg:y="4.457cm" presentation:class="outline" presentation:placeholder="true">
        <draw:text-box/>
      </draw:frame>
      <presentation:notes style:page-layout-name="PM2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PptxGenJS Presentation</dc:title>
    <dc:subject>PptxGenJS Presentation</dc:subject>
    <meta:initial-creator>Alliance Boréale (draft)</meta:initial-creator>
    <meta:editing-cycles>7</meta:editing-cycles>
    <meta:creation-date>2026-01-30T15:41:01</meta:creation-date>
    <dc:date>2026-01-31T16:03:24.006419953</dc:date>
    <meta:editing-duration>PT1H11M4S</meta:editing-duration>
    <meta:generator>LibreOffice/24.8.4.2$Linux_X86_64 LibreOffice_project/bb3cfa12c7b1bf994ecc5649a80400d06cd71002</meta:generator>
    <meta:document-statistic meta:object-count="213"/>
    <meta:user-defined meta:name="AppVersion">16.0000</meta:user-defined>
    <meta:user-defined meta:name="Company">PptxGenJS</meta:user-defined>
    <meta:user-defined meta:name="Notes" meta:value-type="float">13</meta:user-defined>
    <meta:user-defined meta:name="PresentationFormat">On-screen Show (16:9)</meta:user-defined>
    <meta:user-defined meta:name="Slides" meta:value-type="float">13</meta:user-defined>
  </office:meta>
</office:document-meta>
</file>